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der Burchlaan 22, 2597 PE 's-Gravenhage, Van der Burchlaan 24, 2597 P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een carport bij de panden Van der Burchlaan 22 en 24 op het erf</text:p>
            <text:p text:style-name="common-al"/>
            <text:p text:style-name="common-al">Ons kenmerk: VTH2026-44115</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an der Burchlaan 22, 2597 PE 's-Gravenhage, Van der Burchlaan 24, 2597 PE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10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4115</meta:user-defined>
    <meta:user-defined meta:name="DCTERMS.abstract">het plaatsen van een carport bij de panden Van der Burchlaan 22 en 24 op het erf</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Verleend, Van der Burchlaan 22, 2597 PE 's-Gravenhage, Van der Burchlaan 24, 2597 PE 's-Gravenhage</meta:user-defined>
    <meta:user-defined meta:name="OVERHEIDop.datumEindeReactietermijn">2026-10-02</meta:user-defined>
    <meta:user-defined meta:name="OVERHEIDop.terinzageleggingBG">https://www.digitale-inzage.nl/Den%20Haag/dossier/jbX5rL1Kq0u30tbK5cQw9A</meta:user-defined>
    <meta:user-defined meta:name="DCTERMS.W3CDTF/DCTERMS.available">2026-08-25</meta:user-defined>
    <meta:user-defined meta:name="DCTERMS.W3CDTF/OVERHEIDop.jaargang">2026</meta:user-defined>
    <meta:user-defined meta:name="OVERHEIDop.publicationIssue">400104</meta:user-defined>
    <meta:user-defined meta:name="OVERHEIDop.GmbID/DC.identifier">gmb-2026-400104</meta:user-defined>
    <meta:user-defined meta:name="OVERHEIDop.versieInformatie"/>
  </office:meta>
</office:document-meta>
</file>