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een berk, Averlose Houtweg 3 7431BB Diepenveen, [Diepenveen A 4435] Diepenveen A 44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6-08-2026</text:p>
            <text:p text:style-name="common-al">
            <text:span text:style-name="nadrukvet">Locatie:</text:span> Averlose Houtweg 3 7431BB Diepenveen, [Diepenveen A 4435] Diepenveen A 4435</text:p>
            <text:p text:style-name="common-al">
            <text:span text:style-name="nadrukvet">Zaakomschrijving:</text:span> het kappen van een berk</text:p>
            <text:p text:style-name="common-al">
            <text:span text:style-name="nadrukvet">Zaaknummer:</text:span> Z2026-0000761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619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61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010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007619</meta:user-defined>
    <meta:user-defined meta:name="DCTERMS.abstract">het kappen van een be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kappen van een berk, Averlose Houtweg 3 7431BB Diepenveen, [Diepenveen A 4435] Diepenveen A 4435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01</meta:user-defined>
    <meta:user-defined meta:name="OVERHEIDop.GmbID/DC.identifier">gmb-2026-400101</meta:user-defined>
    <meta:user-defined meta:name="OVERHEIDop.versieInformatie"/>
  </office:meta>
</office:document-meta>
</file>