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7632091iab0f591e-5193-43fe-ace8-8f989f58a45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5-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5-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5-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28">
      <text:list-level-style-bullet text:bullet-char="•" text:level="1">
        <style:list-level-properties text:min-label-width="10mm"/>
      </text:list-level-style-bullet>
    </text:list-style>
    <text:list-style style:name="id1-3-2-1-1-28-1">
      <text:list-level-style-bullet text:bullet-char="•" text:level="1">
        <style:list-level-properties text:min-label-width="10mm"/>
      </text:list-level-style-bullet>
    </text:list-style>
    <text:list-style style:name="id1-3-2-1-1-28-2">
      <text:list-level-style-bullet text:bullet-char="•" text:level="1">
        <style:list-level-properties text:min-label-width="10mm"/>
      </text:list-level-style-bullet>
    </text:list-style>
    <text:list-style style:name="id1-3-2-1-1-28-3">
      <text:list-level-style-bullet text:bullet-char="•" text:level="1">
        <style:list-level-properties text:min-label-width="10mm"/>
      </text:list-level-style-bullet>
    </text:list-style>
    <text:list-style style:name="id1-3-2-1-1-28-4">
      <text:list-level-style-bullet text:bullet-char="•" text:level="1">
        <style:list-level-properties text:min-label-width="10mm"/>
      </text:list-level-style-bullet>
    </text:list-style>
    <text:list-style style:name="id1-3-2-1-1-28-5">
      <text:list-level-style-bullet text:bullet-char="•" text:level="1">
        <style:list-level-properties text:min-label-width="10mm"/>
      </text:list-level-style-bullet>
    </text:list-style>
    <text:list-style style:name="id1-3-2-1-1-28-6">
      <text:list-level-style-bullet text:bullet-char="•" text:level="1">
        <style:list-level-properties text:min-label-width="10mm"/>
      </text:list-level-style-bullet>
    </text:list-style>
  </office:automatic-styles>
  <office:body>
    <office:text>
      <text:p text:style-name="new_page_staatscourant"/>
      <text:p text:style-name="single-kop-titel">Verkeersmaatregel Populierweg</text:p>
      <text:section text:name="regeling_id1-3-2" text:style-name="regeling">
        <text:section text:name="aanhef_id1-3-2-1" text:style-name="aanhef">
          <text:section text:name="afkondiging_id1-3-2-1-1" text:style-name="afkondiging">
            <text:p text:style-name="afkondiging_top"/>
            <text:p text:style-name="al">Ruimte / Mobiliteit / 2026-2611371</text:p>
            <text:p text:style-name="al"/>
            <text:p text:style-name="al">Het college van burgemeester en wethouders van Maastricht neemt een verkeersbesluit voor het instellen van een verbod stil te staan voor beide zijden van de Populierweg ter hoogte van nummer 148.</text:p>
            <text:p text:style-name="al"/>
            <text:p text:style-name="al">
            <text:span text:style-name="nadrukvet">Overwegingen</text:span>
          </text:p>
            <text:p text:style-name="al">De Populierweg is een erftoegangsweg binnen de bebouwde kom van de gemeente Maastricht en is in beheer bij de gemeente Maastricht.</text:p>
            <text:p text:style-name="al">Ter hoogte van Populierweg 148 bevindt zich een verbindingsweg die toegang geeft tot hoogspanningsstation Limmel. Deze verbindingsweg is van belang voor de bereikbaarheid van het hoogspanningsstation door onder andere onderhouds-, transport- en hulpverleningsvoertuigen.</text:p>
            <text:p text:style-name="al">In de huidige situatie worden regelmatig auto's en bedrijfsbussen langs de verbindingsweg geparkeerd. Hierdoor wordt de beschikbare doorgang beperkt. Dit levert met name problemen op voor grote voertuigen en transporten die voor werkzaamheden aan het hoogspanningsstation van de verbindingsweg gebruik moeten maken.</text:p>
            <text:p text:style-name="al">Daarnaast heeft de verbindingsweg een belangrijke functie als calamiteitenroute voor TenneT. Bij een storing of andere calamiteit moet het hoogspanningsstation te allen tijde bereikbaar zijn, ook met grote voertuigen en materieel. Geparkeerde voertuigen kunnen deze bereikbaarheid belemmeren en daarmee een snelle inzet bij een calamiteit bemoeilijken.</text:p>
            <text:p text:style-name="al">Het is daarom noodzakelijk om voldoende vrije doorgang op de verbindingsweg te waarborgen en te voorkomen dat stilstaande of geparkeerde voertuigen deze doorgang beperken.</text:p>
            <text:p text:style-name="al">Om de verbindingsweg permanent vrij te houden, wordt aan beide zijden een verbod om stil te staan ingesteld. Door het verbod aan beide zijden in te stellen, blijft voldoende ruimte beschikbaar voor grote voertuigen en transporten en wordt de bereikbaarheid van het hoogspanningsstation, zowel voor reguliere werkzaamheden als in geval van een calamiteit, gewaarborgd.</text:p>
            <text:p text:style-name="al"/>
            <text:p text:style-name="al">
            <text:span text:style-name="nadrukvet">Belangenafweging</text:span>
          </text:p>
            <text:p text:style-name="al">Deze maatregel wordt genomen voor het verzekeren van de veiligheid op de weg, het in stand houden van de weg, het waarborgen van de bruikbaarheid daarvan en het zoveel mogelijk waarborgen van de vrijheid van het verkeer.</text:p>
            <text:p text:style-name="al">Het verbod om stil te staan heeft tot gevolg dat op het betreffende gedeelte van de verbindingsweg niet langer kan worden stilgestaan of geparkeerd. Het verlies aan parkeermogelijkheden is beperkt.</text:p>
            <text:p text:style-name="al">Daartegenover staat het belang om de toegang tot hoogspanningsstation Limmel te allen tijde vrij te houden voor grote voertuigen, transporten en calamiteitenverkeer. Een belemmerde bereikbaarheid kan met name tijdens een storing of calamiteit ongewenste gevolgen hebben voor werkzaamheden aan de energie-infrastructuur.</text:p>
            <text:p text:style-name="al">Het belang van een vrije en onbelemmerde toegang tot het hoogspanningsstation weegt daarom zwaarder dan het beperkte belang om op dit gedeelte van de verbindingsweg te kunnen parkeren of stilstaan. De maatregel wordt noodzakelijk en evenredig geacht.</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21">
              <text:list-item text:style-override="id1-3-2-1-1-21-1">
                <text:number>1.</text:number>
                <text:p text:style-name="al">In te trekken het bepaalde ten aanzien van de Populierweg uit hun besluit van 19 juni 2026, Ruimte / Mobiliteit / 2026-2423884;</text:p>
              </text:list-item>
              <text:list-item text:style-override="id1-3-2-1-1-21-2">
                <text:number>2.</text:number>
                <text:p text:style-name="al">het instellen van een verbod stil te staan aan beide zijden van de verbindingsweg ter hoogte van de Populierweg 148 door het plaatsen van de borden E2 van Bijlage I van het RVV 1990;</text:p>
              </text:list-item>
            </text:list>
            <text:p text:style-name="al"/>
            <text:p text:style-name="al">
            <text:span text:style-name="nadrukcur">Bestaande maatregelen die in stand worden gehouden</text:span>
          </text:p>
            <text:p text:style-name="al"/>
            <text:list text:style-name="id1-3-2-1-1-25">
              <text:list-item text:style-override="id1-3-2-1-1-25-1">
                <text:number>3.</text:number>
                <text:p text:style-name="al">de borden C2, C3 en C4 van Bijlage I van het RVV 1990 en onderborden om de Populierweg, voor het deel gelegen tussen de Aksalonstraat en de Bethlehemweg, aan te wijzen als eenrichtingsweg, gesloten voor gemotoriseerd verkeer in de richting van de Bethlehemweg;</text:p>
              </text:list-item>
              <text:list-item text:style-override="id1-3-2-1-1-25-2">
                <text:number>4.</text:number>
                <text:p text:style-name="al">het bord C21 van Bijlage I van het RVV 1990 om een geslotenverklaring voor voertuigen en samenstellen van voertuigen, waarvan de som van de aslasten of de totaalmassa hoger is dan 3,5t, in te stellen voor de Populierweg, voor het deel ten westen van de Askalonstraat;</text:p>
              </text:list-item>
              <text:list-item text:style-override="id1-3-2-1-1-25-3">
                <text:number>5.</text:number>
                <text:p text:style-name="al">de borden E6 van Bijlage I van het RVV 1990 en onderborden OB309 om aan te wijzen als individuele gehandicaptenparkeerplaats:</text:p>
                <text:list text:style-name="id1-3-2-1-1-25-3-3">
                  <text:list-item text:style-override="id1-3-2-1-1-25-3-3-1">
                    <text:number>a.</text:number>
                    <text:p text:style-name="al">een parkeervak ter hoogte van de Populierweg 116;</text:p>
                  </text:list-item>
                  <text:list-item text:style-override="id1-3-2-1-1-25-3-3-2">
                    <text:number>b.</text:number>
                    <text:p text:style-name="al">een parkeervak ter hoogte van de Populierweg 112;</text:p>
                  </text:list-item>
                </text:list>
              </text:list-item>
              <text:list-item text:style-override="id1-3-2-1-1-25-4">
                <text:number>6.</text:number>
                <text:p text:style-name="al">de borden E7 van Bijlage I van het RVV 1990 om aan te wijzen als gelegenheid voor het onmiddellijk laden en lossen van goederen:</text:p>
                <text:list text:style-name="id1-3-2-1-1-25-4-3">
                  <text:list-item text:style-override="id1-3-2-1-1-25-4-3-1">
                    <text:number>a.</text:number>
                    <text:p text:style-name="al">de strook ter hoogte van de Populierweg 36;</text:p>
                  </text:list-item>
                  <text:list-item text:style-override="id1-3-2-1-1-25-4-3-2">
                    <text:number>b.</text:number>
                    <text:p text:style-name="al">de strook ter hoogte van de Populierweg 53;</text:p>
                  </text:list-item>
                </text:list>
              </text:list-item>
              <text:list-item text:style-override="id1-3-2-1-1-25-5">
                <text:number>7.</text:number>
                <text:p text:style-name="al">het bord G11 van Bijlage I van het RVV 1990 en onderbord OB505 om het vrijliggende pad ter hoogte van de Emmausstraat/Populierweg aan te wijzen als fietspad in twee richtingen;</text:p>
              </text:list-item>
              <text:list-item text:style-override="id1-3-2-1-1-25-6">
                <text:number>8.</text:number>
                <text:p text:style-name="al">het bord G12a van Bijlage I van het RVV 1990 om het vrijliggende pad ten westen van de Populierweg aan te wijzen als fiets/bromfietspad.</text:p>
              </text:list-item>
            </text:list>
            <text:p text:style-name="al"/>
            <text:p text:style-name="al">
            <text:span text:style-name="nadrukvet">Gelet op:</text:span>
          </text:p>
            <text:list text:style-name="id1-3-2-1-1-28">
              <text:list-item text:style-override="id1-3-2-1-1-28-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28-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28-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28-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28-5">
                <text:number>•</text:number>
                <text:p text:style-name="al">artikel 14 van het BABW, wordt de plaatsing van onderborden, zoals bedoeld in artikel 8, lid 2 en lid 3 van het BABW, in het betrokken verkeersbesluit tot uitdrukking gebracht;</text:p>
              </text:list-item>
              <text:list-item text:style-override="id1-3-2-1-1-28-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p text:style-name="al"/>
            <text:p text:style-name="al">
            <text:span text:style-name="nadrukvet">Bijlage</text:span>
          </text:p>
            <text:p text:style-name="al">
            <draw:frame><draw:text-box><text:section text:name="plaatje_id1-3-2-1-1-67-1" text:style-name="plaatje">
              <text:p text:style-name="illustratie_id1-3-2-1-1-67-1-1"><draw:frame draw:style-name="illustratie_id1-3-2-1-1-67-1-1" text:anchor-type="paragraph" svg:width="153mm" svg:height="112.00754716981132mm"><draw:image xlink:href="Pictures/Afbeelding117632091iab0f591e-5193-43fe-ace8-8f989f58a453.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7-1-1" style:parent-style-name="Standard">
      <style:paragraph-properties style:line-spacing="0mm" style:text-autospace="none" ofo:line-height="0.001cm"/>
    </style:style>
    <style:style style:family="graphic" style:name="illustratie_id1-3-2-1-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009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9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instellen verbod stil te staan - Populierwe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2611371</meta:user-defined>
    <meta:user-defined meta:name="OVERHEIDop.verkeersbordcode">E2</meta:user-defined>
    <dc:language>nl</dc:language>
    <meta:user-defined meta:name="OVERHEIDop.locatietype/OVERHEIDop.gebiedsmarkering">Lijn</meta:user-defined>
    <meta:user-defined meta:name="DC.title">Verkeersmaatregel Populierweg</meta:user-defined>
    <meta:user-defined meta:name="DCTERMS.W3CDTF/DCTERMS.available">2026-08-25</meta:user-defined>
    <meta:user-defined meta:name="DCTERMS.W3CDTF/OVERHEIDop.jaargang">2026</meta:user-defined>
    <meta:user-defined meta:name="OVERHEIDop.publicationIssue">400099</meta:user-defined>
    <meta:user-defined meta:name="OVERHEIDop.GmbID/DC.identifier">gmb-2026-400099</meta:user-defined>
    <meta:user-defined meta:name="OVERHEIDop.versieInformatie"/>
  </office:meta>
</office:document-meta>
</file>