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951208401id36b10e5-9d0e-4fc2-920c-85ea344dbe5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8-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text:list-style style:name="id1-3-2-1-1-31-6">
      <text:list-level-style-bullet text:bullet-char="•" text:level="1">
        <style:list-level-properties text:min-label-width="10mm"/>
      </text:list-level-style-bullet>
    </text:list-style>
  </office:automatic-styles>
  <office:body>
    <office:text>
      <text:p text:style-name="new_page_staatscourant"/>
      <text:p text:style-name="single-kop-titel">Verkeersmaatregel Kremersdreef</text:p>
      <text:section text:name="regeling_id1-3-2" text:style-name="regeling">
        <text:section text:name="aanhef_id1-3-2-1" text:style-name="aanhef">
          <text:section text:name="afkondiging_id1-3-2-1-1" text:style-name="afkondiging">
            <text:p text:style-name="afkondiging_top"/>
            <text:p text:style-name="al">Ruimte / Mobiliteit / 2026-2596990</text:p>
            <text:p text:style-name="al"/>
            <text:p text:style-name="al">Het college van burgemeester en wethouders van Maastricht neemt een verkeersbesluit voor het uitbreiden van een verbod stil te staan aan de Kremersdreef.</text:p>
            <text:p text:style-name="al"/>
            <text:p text:style-name="al">
            <text:span text:style-name="nadrukvet">Overwegingen</text:span>
          </text:p>
            <text:p text:style-name="al">De Kremersdreef is een erftoegangsweg binnen de bebouwde kom van de gemeente Maastricht en is in beheer bij de gemeente Maastricht.</text:p>
            <text:p text:style-name="al">Aan de Kremersdreef bevinden zich garageboxen. Tegenover deze garageboxen is op de rijbaan een kruisvlakmarkering aangebracht met als doel het parkeren van voertuigen op deze locatie tegen te gaan en voldoende ruimte beschikbaar te houden voor het in- en uitrijden van de garageboxen.</text:p>
            <text:p text:style-name="al">In de praktijk blijkt dat regelmatig voertuigen ter hoogte van het kruisvlak worden geparkeerd. Hierdoor wordt de beschikbare ruimte op de rijbaan beperkt en worden gebruikers van de tegenoverliggende garageboxen gehinderd bij het in- en uitrijden. Met name de benodigde manoeuvreerruimte voor het bereiken en verlaten van de garageboxen wordt hierdoor beperkt.</text:p>
            <text:p text:style-name="al">De bestaande kruisvlakmarkering maakt voor weggebruikers visueel duidelijk dat het ongewenst is om op deze locatie een voertuig neer te zetten. Aan deze markering is echter geen zelfstandig parkeer- of stilstaanverbod op grond van het Reglement verkeersregels en verkeerstekens 1990 (RVV 1990) verbonden. Hierdoor biedt de bestaande markering onvoldoende juridische grondslag om effectief tegen het stilstaan en parkeren op deze locatie op te treden.</text:p>
            <text:p text:style-name="al">Om de doorgang en de bereikbaarheid van de garageboxen te waarborgen en de verkeerssituatie juridisch eenduidig en handhaafbaar te maken, is het wenselijk om het bestaande verbod om stil te staan aan de Kremersdreef uit te breiden.</text:p>
            <text:p text:style-name="al">Dit wordt uitgevoerd door het aanbrengen van een gele doorgetrokken streep. Op grond hiervan is het bestuurders verboden hun voertuig langs de betreffende gele doorgetrokken streep te laten stilstaan.</text:p>
            <text:p text:style-name="al">Door de gele doorgetrokken streep aan te brengen wordt voor weggebruikers duidelijk en herkenbaar aangegeven dat voertuigen op deze locatie niet mogen stilstaan. Hierdoor blijft voldoende ruimte beschikbaar om de tegenovergelegen garageboxen te bereiken en wordt voorkomen dat geparkeerde of stilstaande voertuigen de beschikbare manoeuvreerruimte beperken.</text:p>
            <text:p text:style-name="al">De maatregel sluit daarmee aan bij de bestaande inrichting en het beoogde gebruik van dit gedeelte van de Kremersdreef. De bestaande kruisvlakmarkering maakte reeds kenbaar dat het vrijhouden van deze ruimte gewenst is. Met het aanbrengen van de gele doorgetrokken streep wordt dit uitgangspunt voorzien van een duidelijke verkeersrechtelijke basis, waardoor hierop tevens effectief kan worden gehandhaafd.</text:p>
            <text:p text:style-name="al">De maatregel draagt daarmee bij aan een duidelijke, bruikbare en verkeersveilige inrichting van de Kremersdreef.</text:p>
            <text:p text:style-name="al"/>
            <text:p text:style-name="al">
            <text:span text:style-name="nadrukvet">Belangenafweging</text:span>
          </text:p>
            <text:p text:style-name="al">Deze maatregel wordt genomen voor het verzekeren van de veiligheid op de weg, het in stand houden van de weg, het waarborgen van de bruikbaarheid daarvan en het zoveel mogelijk waarborgen van de vrijheid van het verkeer.</text:p>
            <text:p text:style-name="al">Het uitbreiden van het verbod om stil te staan zorgt ervoor dat voldoende ruimte beschikbaar blijft voor het in- en uitrijden van de tegenovergelegen garageboxen. De maatregel maakt de gewenste situatie bovendien juridisch duidelijk en handhaafbaar.</text:p>
            <text:p text:style-name="al">Op deze locatie is reeds door middel van een kruisvlakmarkering aangegeven dat het vrijhouden van de ruimte gewenst is. De maatregel leidt daarom niet tot het vervallen van reguliere parkeerplaatsen en heeft slechts beperkte gevolgen voor weggebruikers.</text:p>
            <text:p text:style-name="al">Het belang van een goede bereikbaarheid van de garageboxen, de bruikbaarheid van de weg en de verkeersveiligheid weegt zwaarder dan het belang om op deze specifieke locatie een voertuig te kunnen laten stilstaan. De maatregel wordt daarom noodzakelijk en evenredig geacht.</text:p>
            <text:p text:style-name="al">Overeenkomstig artikel 24 van het BABW zijn de te nemen verkeersmaatregelen besproken met de Districtchef van politiedistrict Maastricht.</text:p>
            <text:p text:style-name="al"/>
            <text:p text:style-name="al">
            <text:span text:style-name="nadrukvet">BESLUITEN:</text:span>
          </text:p>
            <text:list text:style-name="id1-3-2-1-1-24">
              <text:list-item text:style-override="id1-3-2-1-1-24-1">
                <text:number>1.</text:number>
                <text:p text:style-name="al">In te trekken het bepaalde ten aanzien van de Kremersdreef uit hun besluit van 18 mei 2018, Ruimte / Mobiliteit / 2018-15195;</text:p>
              </text:list-item>
              <text:list-item text:style-override="id1-3-2-1-1-24-2">
                <text:number>2.</text:number>
                <text:p text:style-name="al">het uitbreiden van het verbod stil te staan aan de van de Kremersdreef door het aanbrengen van een gele doorgetrokken streep als bedoeld in artikel 23.1.g van het RVV 1990 waardoor het verbod stil te staan geldt voor de noordzijde van de Kremersdreef ten oosten van de Schaliedekkersdreef;</text:p>
              </text:list-item>
            </text:list>
            <text:p text:style-name="al"/>
            <text:p text:style-name="al">
            <text:span text:style-name="nadrukcur">Bestaande maatregelen die in stand worden gehouden</text:span>
          </text:p>
            <text:p text:style-name="al"/>
            <text:list text:style-name="id1-3-2-1-1-28">
              <text:list-item text:style-override="id1-3-2-1-1-28-1">
                <text:number>3.</text:number>
                <text:p text:style-name="al">de gele doorgetrokken streep als bedoeld in artikel 23.1.g van het RVV 1990 om een verbod stil te staan in te stellen aan de zuidzijde van de Kremersdreef voor het deel gelegen tussen de Schaliedekkersdreef en de garageboxen.</text:p>
              </text:list-item>
            </text:list>
            <text:p text:style-name="al"/>
            <text:p text:style-name="al">
            <text:span text:style-name="nadrukvet">Gelet op:</text:span>
          </text:p>
            <text:list text:style-name="id1-3-2-1-1-31">
              <text:list-item text:style-override="id1-3-2-1-1-31-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 dat deze bevoegdheid op grond van “Mandaatregeling Gemeente Maastricht 2010” is gemandateerd aan het afdelingshoofd Mobiliteit;</text:p>
              </text:list-item>
              <text:list-item text:style-override="id1-3-2-1-1-31-2">
                <text:number>•</text:number>
                <text:p text:style-name="al">artikel 15, lid 1, van de WVW 1994 dient er een verkeersbesluit te worden genomen voor de plaatsing of verwijdering van de in artikel 12 van het Besluit administratieve bepalingen inzake het wegverkeer opgenomen verkeerstekens, evenals voor onderborden voor zover daardoor een gebod of verbod ontstaat of wordt gewijzigd;</text:p>
              </text:list-item>
              <text:list-item text:style-override="id1-3-2-1-1-31-3">
                <text:number>•</text:number>
                <text:p text:style-name="al">artikel 15, lid 2, van de WVW 1994 dient er een verkeersbesluit te worden genomen voor het aanbrengen of verwijderen van infrastructurele maatregelen die leiden tot een beperking of een uitbreiding van het aantal categorieën weggebruikers dat van een weg of weggedeelte gebruik kan maken;</text:p>
              </text:list-item>
              <text:list-item text:style-override="id1-3-2-1-1-31-4">
                <text:number>•</text:number>
                <text:p text:style-name="al">artikel 12 van het Besluit Administratieve Bepalingen inzake het Wegverkeer (hierna: BABW) ingevolge het plaatsen en verwijderen van de in dit artikel genoemde verkeerstekens moet geschieden krachtens een verkeersbesluit;</text:p>
              </text:list-item>
              <text:list-item text:style-override="id1-3-2-1-1-31-5">
                <text:number>•</text:number>
                <text:p text:style-name="al">artikel 14 van het BABW, wordt de plaatsing van onderborden, zoals bedoeld in artikel 8, lid 2 en lid 3 van het BABW, in het betrokken verkeersbesluit tot uitdrukking gebracht;</text:p>
              </text:list-item>
              <text:list-item text:style-override="id1-3-2-1-1-31-6">
                <text:number>•</text:number>
                <text:p text:style-name="al">artikel 24 van het BABW ingevolge verkeerbesluiten worden genomen na overleg met de gemandateerde van de korpschef van het nationale politiekorps.</text:p>
              </text:list-item>
            </text:list>
            <text:p text:style-name="al"/>
            <text:p text:style-name="al"/>
            <text:p text:style-name="al">Namens het college van burgemeester en wethouders van Maastricht,</text:p>
            <text:p text:style-name="al">Wethouder Noteborn,</text:p>
            <text:p text:style-name="al">voor deze,</text:p>
            <text:p text:style-name="al"/>
            <text:p text:style-name="al">E. Westbroek</text:p>
            <text:p text:style-name="al">Teammanager Mobiliteit</text:p>
            <text:p text:style-name="al"/>
            <text:p text:style-name="al">
            <text:span text:style-name="nadrukcur">(Deze brief is digitaal goedgekeurd en daarom niet met de hand ondertekend)</text:span>
          </text:p>
            <text:p text:style-name="al"/>
            <text:p text:style-name="al">Maastricht, 25 augustus 2026</text:p>
            <text:p text:style-name="al"/>
            <text:p text:style-name="al">
            <text:span text:style-name="nadrukvet">Bezwaar en voorlopige voorziening</text:span>
          </text:p>
            <text:p text:style-name="al">Op grond van het bepaalde in de artikelen 8:1 juncto artikel 7:1 juncto artikel 6:4 van de Awb kan, door degenen wiens belang rechtstreeks bij dit besluit is betrokken, binnen een termijn van zes weken, ingaande op de dag na de dag waarop dit besluit is bekendgemaakt c.q. is verzonden of uitgereikt, bij ons college een bezwaarschrift worden ingediend.</text:p>
            <text:p text:style-name="al"/>
            <text:p text:style-name="al">U kunt het bezwaarschrift digitaal of schriftelijk indienen.</text:p>
            <text:p text:style-name="al"/>
            <text:p text:style-name="al">Als u het bezwaarschrift digitaal wilt indienen, kunt u dit doen via <text:a xlink:href="https://www.gemeentemaastricht.nl/bezwaarschrift-indienen" xlink:type="simple">https://www.gemeentemaastricht.nl/bezwaarschrift-indienen</text:a>. U vindt hier een formulier waarmee u bezwaar kunt maken. </text:p>
            <text:p text:style-name="al"/>
            <text:p text:style-name="al">U kunt het bezwaarschrift ook per post indienen. </text:p>
            <text:p text:style-name="al"/>
            <text:p text:style-name="al">Het bezwaarschrift moet worden ondertekend en moet ten minste bevatten:</text:p>
            <text:p text:style-name="al">.    de naam en het adres van de indiener;</text:p>
            <text:p text:style-name="al">.    de dagtekening;</text:p>
            <text:p text:style-name="al">.    een omschrijving van het besluit waartegen het bezwaar is gericht;</text:p>
            <text:p text:style-name="al">.    de gronden van het bezwaar.</text:p>
            <text:p text:style-name="al">Wij verzoeken u in het bezwaarschrift ook uw telefoonnummer en (zo mogelijk) uw </text:p>
            <text:p text:style-name="al">e-mailadres te vermelden.</text:p>
            <text:p text:style-name="al"/>
            <text:p text:style-name="al">Het bezwaarschrift moet worden gericht aan het college van Burgemeester en wethouders van Maastricht, Postbus 1992, 6201 BZ  Maastricht.</text:p>
            <text:p text:style-name="al"/>
            <text:p text:style-name="al">Het indienen van bezwaar heeft geen schorsende werking. Om de inwerkingtreding van het besluit en de gevolgen daarvan op te schorten kan om een voorlopige voorziening worden verzocht. Het verzoek om een voorlopige voorziening moet worden gericht aan de voorzieningenrechter van de Rechtbank Limburg, bestuursrecht, postbus 950 te 6040 AZ te Roermond. </text:p>
            <text:p text:style-name="al">Van de verzoeker van een voorlopige voorziening wordt een griffierecht geheven. U wordt door de griffie van de rechtbank geïnformeerd over de hoogte van het griffierecht en de wijze van betaling.</text:p>
            <text:p text:style-name="al"/>
            <text:p text:style-name="al">U kunt ook digitaal een voorlopige voorziening indienen bij genoemde rechtbank via http://loket.rechtspraak.nl/bestuursrecht. Daarvoor moet u wel beschikken over een elektronische handtekening (DigiD). Kijk op de genoemde site voor de precieze voorwaarden.</text:p>
            <text:p text:style-name="al"/>
            <text:p text:style-name="al">
            <text:span text:style-name="nadrukvet">Bijlage</text:span>
          </text:p>
            <text:p text:style-name="al">
            <draw:frame><draw:text-box><text:section text:name="plaatje_id1-3-2-1-1-70-1" text:style-name="plaatje">
              <text:p text:style-name="illustratie_id1-3-2-1-1-70-1-1"><draw:frame draw:style-name="illustratie_id1-3-2-1-1-70-1-1" text:anchor-type="paragraph" svg:width="153mm" svg:height="89.5867924528302mm"><draw:image xlink:href="Pictures/afb951208401id36b10e5-9d0e-4fc2-920c-85ea344dbe50.png" xlink:type="simple"/></draw:frame></text:p>
            </text:section></draw:text-box></draw:frame>
          </text:p>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70-1-1" style:parent-style-name="Standard">
      <style:paragraph-properties style:line-spacing="0mm" style:text-autospace="none" ofo:line-height="0.001cm"/>
    </style:style>
    <style:style style:family="graphic" style:name="illustratie_id1-3-2-1-1-7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40009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9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9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aastricht</meta:user-defined>
    <meta:user-defined meta:name="OVERHEID.Gemeente/OVERHEID.authority">Maastricht</meta:user-defined>
    <meta:user-defined meta:name="OVERHEID.Informatietype/DC.type">officiële publicatie</meta:user-defined>
    <meta:user-defined meta:name="OVERHEIDop.Rubriek/DC.type">verkeersbesluit of -mededeling</meta:user-defined>
    <meta:user-defined meta:name="OVERHEID.Gemeente/DCTERMS.publisher">Maastri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Maastricht - uitbreiden verbod stil te staan - Kremers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26-2596990</meta:user-defined>
    <meta:user-defined meta:name="OVERHEIDop.verkeersbordcode">WM7</meta:user-defined>
    <dc:language>nl</dc:language>
    <meta:user-defined meta:name="OVERHEIDop.locatietype/OVERHEIDop.gebiedsmarkering">Lijn</meta:user-defined>
    <meta:user-defined meta:name="DC.title">Verkeersmaatregel Kremersdreef</meta:user-defined>
    <meta:user-defined meta:name="DCTERMS.W3CDTF/DCTERMS.available">2026-08-25</meta:user-defined>
    <meta:user-defined meta:name="DCTERMS.W3CDTF/OVERHEIDop.jaargang">2026</meta:user-defined>
    <meta:user-defined meta:name="OVERHEIDop.publicationIssue">400094</meta:user-defined>
    <meta:user-defined meta:name="OVERHEIDop.GmbID/DC.identifier">gmb-2026-400094</meta:user-defined>
    <meta:user-defined meta:name="OVERHEIDop.versieInformatie"/>
  </office:meta>
</office:document-meta>
</file>