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7-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0">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0-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0-1-3">
      <text:list-level-style-bullet text:bullet-char="-" text:level="1">
        <style:list-level-properties text:min-label-width="10mm"/>
      </text:list-level-style-bullet>
    </text:list-style>
    <text:list-style style:name="id1-3-2-2-1-20-1-3-1">
      <text:list-level-style-bullet text:bullet-char="-" text:level="1">
        <style:list-level-properties text:min-label-width="10mm"/>
      </text:list-level-style-bullet>
    </text:list-style>
    <text:list-style style:name="id1-3-2-2-1-20-1-3-2">
      <text:list-level-style-bullet text:bullet-char="-" text:level="1">
        <style:list-level-properties text:min-label-width="10mm"/>
      </text:list-level-style-bullet>
    </text:list-style>
    <text:list-style style:name="id1-3-2-2-1-20-2">
      <text:list-level-style-bullet style:num-suffix="" text:bullet-char="​" text:level="1">
        <style:list-level-properties text:min-label-width="10mm"/>
      </text:list-level-style-bullet>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34-1-1">
      <style:table-column-properties style:rel-column-width="30*"/>
    </style:style>
    <style:style style:family="table-column" style:parent-style-name="colspec" style:name="id1-3-2-2-1-34-1-2">
      <style:table-column-properties style:rel-column-width="30*"/>
    </style:style>
    <style:style style:family="table-column" style:parent-style-name="colspec" style:name="id1-3-2-2-1-34-1-3">
      <style:table-column-properties style:rel-column-width="30*"/>
    </style:style>
  </office:automatic-styles>
  <office:body>
    <office:text>
      <text:p text:style-name="new_page_staatscourant"/>
      <text:p text:style-name="single-kop-titel">Nadere regels tot wijziging van Nadere regels isolatiemaatregelen lage inkomens Alkmaar 2023 </text:p>
      <text:section text:name="regeling_id1-3-2" text:style-name="regeling">
        <text:section text:name="aanhef_id1-3-2-1" text:style-name="aanhef">
          <text:section text:name="preambule_id1-3-2-1-1" text:style-name="preambule">
            <text:p text:style-name="al">Het college van burgemeester en wethouders van Alkmaar,</text:p>
            <text:p text:style-name="al"/>
            <text:p text:style-name="al">Overwegende</text:p>
            <text:list text:style-name="id1-3-2-1-1-4">
              <text:list-item text:style-override="id1-3-2-1-1-4-1">
                <text:number>-</text:number>
                <text:p text:style-name="al">dat de regeling vervalt op 31 oktober 2026;</text:p>
              </text:list-item>
              <text:list-item text:style-override="id1-3-2-1-1-4-2">
                <text:number>-</text:number>
                <text:p text:style-name="al">dat het aangeboden geldbedrag voor subsidiemiddelen gezien de huidige geopolitieke omstandigheden en energieprijzen niet voldoende is voor doelgroep met lage inkomens;</text:p>
              </text:list-item>
              <text:list-item text:style-override="id1-3-2-1-1-4-3">
                <text:number>-</text:number>
                <text:p text:style-name="al">dat met een aanvulling van isolatiemaatregelen er betere isolatiewaarden gerealiseerd kunnen worden.</text:p>
              </text:list-item>
            </text:list>
            <text:p text:style-name="al">Gelet op het bepaalde in de Algemene subsidieverordening Alkmaar 2019 en de Algemene wet bestuursrecht,</text:p>
            <text:p text:style-name="al"/>
            <text:p text:style-name="al">Besluit: </text:p>
            <text:p text:style-name="al"/>
            <text:p text:style-name="al">Vast te stellen de Nadere regels tot wijziging van Nadere regels isolatiemaatregelen lage inkomens Alkmaar 2023</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De Nadere regels isolatiemaatregelen lage inkomens Alkmaar 2023 worden als volgt gewijzigd:</text:p>
            <text:p text:style-name="al"/>
            <text:p text:style-name="al">A. Aan Artikel 1, tweede lid. wordt toegevoegd</text:p>
            <text:p text:style-name="al"/>
            <text:list text:style-name="id1-3-2-2-1-6">
              <text:list-item text:style-override="id1-3-2-2-1-6-1">
                <text:number>-</text:number>
                <text:p text:style-name="al">SMP: Soortenmanagementplan, gebiedsgericht plan waarin is vastgelegd hoe binnen de gemeente bij (na-)isolatie natuur wordt beschermd en aan de wettelijke eisen wordt voldaan.</text:p>
              </text:list-item>
            </text:list>
            <text:p text:style-name="al">B. Artikel 4, eerste lid komt te luiden:</text:p>
            <text:p text:style-name="al"/>
            <text:list text:style-name="id1-3-2-2-1-9">
              <text:list-item text:style-override="id1-3-2-2-1-9-1">
                <text:number>1.</text:number>
                <text:p text:style-name="al">In afwijking van het bepaalde in artikel 6 van de ASV dient een aanvrager via een digitaal aanvraagformulier dat daarvoor beschikbaar is gesteld op het gemeentelijke energieloket een aanvraag tot subsidie voor één of meerdere maatregelen als bedoeld in bijlage 1 in.</text:p>
              </text:list-item>
            </text:list>
            <text:p text:style-name="al">C. Artikel 5. komt te luiden:</text:p>
            <text:p text:style-name="al"/>
            <text:p text:style-name="al">Artikel 5. Indieningstermijn</text:p>
            <text:p text:style-name="al">In afwijking van het bepaalde in artikel 7 van de ASV kan subsidie worden aangevraagd tot 30 juni 2027. </text:p>
            <text:p text:style-name="al"/>
            <text:p text:style-name="al">D. Artikel 6, eerste, tweede, derde en vijfde lid komt te luiden: </text:p>
            <text:p text:style-name="al"/>
            <text:list text:style-name="id1-3-2-2-1-17">
              <text:list-item text:style-override="id1-3-2-2-1-17-1">
                <text:number>1.</text:number>
                <text:p text:style-name="al">Per bestaande koopwoning wordt uit deze subsidieregeling maximaal één keer subsidie voor een isolatiemaatregel verstrekt. Mocht een aanvrager eerder een aanvraag hebben gedaan voor de subsidie toen deze nog een maximum van € 1.750 per maatregel vergoedde, dan mag aanvrager aanvullend tot maximaal € 2500 een aanvraag voor één of meerdere isolatiemaatregelen doen.</text:p>
              </text:list-item>
              <text:list-item text:style-override="id1-3-2-2-1-17-2">
                <text:number>2.</text:number>
                <text:p text:style-name="al">De subsidie bedraagt maximaal 100% van de werkelijk gemaakte kosten van de isolatiemaatregel met een maximum van € 4.000. Als er in het geval van spouwmuurisolatie kosten worden gemaakt vanwege een eDNA onderzoek en er blijkt geen spouwmuurisolatie mogelijk, dan betaalt gemeente Alkmaar de kosten voor het eDNA onderzoek.</text:p>
              </text:list-item>
              <text:list-item text:style-override="id1-3-2-2-1-17-3">
                <text:number>3.</text:number>
                <text:p text:style-name="al">De maatregelen dienen te worden geplaatst c.q. getroffen in de periode van 1 november 2023 tot uiterlijk 31 december 2027.</text:p>
              </text:list-item>
              <text:list-item text:style-override="id1-3-2-2-1-17-4">
                <text:number>5.</text:number>
                <text:p text:style-name="al">De subsidie wordt uitsluitend verstrekt voor de aanbreng van één of meerdere van de in bijlage 1 opgenomen isolatiemaatregelen, in een door eigenaar/bewoner zelf bewoonde woning met een WOZ-waarde tot € 477.000 (peiljaar 2022),- en energielabel D, E, F, G of minimaal twee niet- geïsoleerde bouwdelen.</text:p>
              </text:list-item>
            </text:list>
            <text:p text:style-name="al">E. aan Artikel 6. wordt een lid toegevoegd luidende: </text:p>
            <text:p text:style-name="al"/>
            <text:list text:style-name="id1-3-2-2-1-20">
              <text:list-item text:style-override="id1-3-2-2-1-20-1">
                <text:number>7.</text:number>
                <text:p text:style-name="al">In het geval van spouwmuurisolatie dient de aanvrager aan te tonen dat de uitvoering plaatsvindt op een wijze die geen schade toebrengt aan mogelijk aanwezige beschermde diersoorten, waaronder vleermuizen die in de spouw aanwezig kunnen zijn. Ten behoeve van de beoordeling wordt ten minste één van de volgende stukken overgelegd:</text:p>
                <text:list text:style-name="id1-3-2-2-1-20-1-3">
                  <text:list-item text:style-override="id1-3-2-2-1-20-1-3-1">
                    <text:number>-</text:number>
                    <text:p text:style-name="al"> Een negatieve uitslag van een eDNA-test, waaruit blijkt dat geen (sporen van) vleermuis-DNA zijn aangetroffen.</text:p>
                  </text:list-item>
                  <text:list-item text:style-override="id1-3-2-2-1-20-1-3-2">
                    <text:number>-</text:number>
                    <text:p text:style-name="al"> Een rapportage van een ecologisch onderzoek, inclusief (waar van toepassing) een aangevraagde of verleende ontheffing.</text:p>
                  </text:list-item>
                </text:list>
              </text:list-item>
              <text:list-item text:style-override="id1-3-2-2-1-20-2">
                <text:number/>
                <text:p text:style-name="al">Onverminderd het voorgaande geldt dat, indien en zodra voor het betreffende gebied een SMP (soortenmanagementplan) van kracht is, bij (na-)isolatie wordt gehandeld overeenkomstig de daarin opgenomen werkwijze.</text:p>
              </text:list-item>
            </text:list>
            <text:p text:style-name="al">F. Artikel 10. wordt als volgt gewijzigd: </text:p>
            <text:p text:style-name="al"/>
            <text:list text:style-name="id1-3-2-2-1-23">
              <text:list-item text:style-override="id1-3-2-2-1-23-1">
                <text:number>1.</text:number>
                <text:p text:style-name="al">In het eerste lid wordt de datum “31 oktober 2026.” vervangen door ”31 oktober 2027.”</text:p>
              </text:list-item>
              <text:list-item text:style-override="id1-3-2-2-1-23-2">
                <text:number>2.</text:number>
                <text:p text:style-name="al">In het tweede lid vervallen de woorden “31 oktober” en worden vervangen door “ 31 oktober 2027</text:p>
              </text:list-item>
            </text:list>
            <text:p text:style-name="al">G. De titel van Bijlage 1 komt te luiden:</text:p>
            <text:p text:style-name="al"/>
            <text:p text:style-name="al">Bijlage 1. Maatregelenlijst behorende bij de nadere regels isolatiemaatregelen lage inkomens Alkmaar 2023.</text:p>
            <text:p text:style-name="al"/>
            <text:p text:style-name="al">H. Bijlage 1 wordt als volgt gewijzigd:</text:p>
            <text:p text:style-name="al"/>
            <text:p text:style-name="al">In nummer 3, onderdeel criterium, wordt het woord ‘plas’ vervangen door ‘glas’.</text:p>
            <text:p text:style-name="al"/>
            <text:p text:style-name="al">I. In Bijlage 1 wordt een nummer 4 toegevoegd luidende:</text:p>
            <text:p text:style-name="al"/>
            <text:section text:name="table_id1-3-2-2-1-34" text:style-name="table">
              <text:p text:style-name="table_top"/>
              <table:table table:style-name="tgroup">
                <table:table-column table:style-name="id1-3-2-2-1-34-1-1"/>
                <table:table-column table:style-name="id1-3-2-2-1-34-1-2"/>
                <table:table-column table:style-name="id1-3-2-2-1-34-1-3"/>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Spouwmuurisolatie </text:p>
                  </table:table-cell>
                  <table:table-cell table:style-name="cell_frame_all" table:number-rows-spanned="1" table:number-columns-spanned="1">
                    <text:p text:style-name="table_al">Betreft het isoleren van de spouwmuur. De subsidie wordt verstrekt vanaf 10 m² spouwmuur. Het aangebrachte isolatiemateriaal heeft een minimale isolatiewaarde van Rd 1,1 m²K/W</text:p>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II</text:span>  Inwerkingtreding</text:p>
            <text:p text:style-name="al">Deze nadere regels treden in werking op de dag na bekendmaking ervan in het Gemeenteblad </text:p>
          </text:section>
        </text:section>
        <text:section text:name="regeling-sluiting_id1-3-2-3" text:style-name="regeling-sluiting">
          <text:section text:name="ondertekening_id1-3-2-3-1">
            <text:p><text:span text:style-name="functie">Alkmaar, 18 augustus 2026</text:span></text:p>
          </text:section>
          <text:section text:name="ondertekening_id1-3-2-3-2">
            <text:p><text:span text:style-name="functie"/></text:p>
            <text:p><text:span text:style-name="functie">Het college van burgemeester en wethouders van Alkmaar,</text:span></text:p>
          </text:section>
          <text:section text:name="ondertekening_id1-3-2-3-3">
            <text:p><text:span text:style-name="functie"/></text:p>
            <text:p><text:span text:style-name="functie">De burgemeester </text:span></text:p>
            <text:p><text:span text:style-name="functie">Mw. Drs. A.M.C.G. Schouten </text:span></text:p>
          </text:section>
          <text:section text:name="ondertekening_id1-3-2-3-4">
            <text:p><text:span text:style-name="functie"/></text:p>
            <text:p><text:span text:style-name="functie">de secretaris</text:span></text:p>
            <text:p><text:span text:style-name="functie">dhr. R.M. Reu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009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9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9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lkmaar</meta:user-defined>
    <meta:user-defined meta:name="OVERHEID.Informatietype/DC.type">officiële publicatie</meta:user-defined>
    <meta:user-defined meta:name="OVERHEIDop.Rubriek/DC.type">algemeen verbindend voorschrift (verordening)</meta:user-defined>
    <meta:user-defined meta:name="OVERHEID.Gemeente/OVERHEID.authority">Alkmaar</meta:user-defined>
    <meta:user-defined meta:name="OVERHEID.Gemeente/DCTERMS.publisher">Alkmaar</meta:user-defined>
    <meta:user-defined meta:name="OVERHEID.TaxonomieBeleidsagendaDecentraal/OVERHEID.category">Financiën | Organisatie en beleid</meta:user-defined>
    <meta:user-defined meta:name="DC.source">Algemene subsidieverordening Alkmaar 2019]|[https://lokaleregelgeving.overheid.nl/CVDR623786/2</meta:user-defined>
    <meta:user-defined meta:name="DC.source">Algemene wet bestuursrecht]|[1.0:c:BWBR0005537&amp;g=2026-08-15</meta:user-defined>
    <meta:user-defined meta:name="DCTERMS.alternative">Subsidieregeling Isolatie lage inkomens Alkmaar 2023</meta:user-defined>
    <dc:language>nl</dc:language>
    <meta:user-defined meta:name="OVERHEIDop.locatietype/OVERHEIDop.gebiedsmarkering">Gemeente</meta:user-defined>
    <meta:user-defined meta:name="DC.title">Nadere regels Isolatiemaatregelen lage inkomens Alkmaar 2023</meta:user-defined>
    <meta:user-defined meta:name="DCTERMS.W3CDTF/DCTERMS.available">2026-08-26</meta:user-defined>
    <meta:user-defined meta:name="DCTERMS.W3CDTF/OVERHEIDop.jaargang">2026</meta:user-defined>
    <meta:user-defined meta:name="OVERHEIDop.publicationIssue">400091</meta:user-defined>
    <meta:user-defined meta:name="OVERHEIDop.betreftRegeling">CVDR726880_3</meta:user-defined>
    <meta:user-defined meta:name="xs:date/OVERHEIDop.startdatum">2026-08-27</meta:user-defined>
    <meta:user-defined meta:name="xs:date/OVERHEIDop.einddatum">2027-10-31</meta:user-defined>
    <meta:user-defined meta:name="OVERHEIDop.GmbID/DC.identifier">gmb-2026-400091</meta:user-defined>
    <meta:user-defined meta:name="OVERHEIDop.versieInformatie"/>
  </office:meta>
</office:document-meta>
</file>