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Het trottoir en straat nabij speeltuin. Wodan 38 / Tiberius,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een bbq op 12 september 2026. Het besluit is verleend:</text:p>
            <text:p text:style-name="common-al">
            <text:span text:style-name="nadrukvet">Locatie: </text:span>Het trottoir en straat nabij speeltuin. Wodan 38 / Tiberius, Elst</text:p>
            <text:p text:style-name="common-al">
            <text:span text:style-name="nadrukvet">Zaaknummer: </text:span>Z2026-01648</text:p>
            <text:p text:style-name="common-al">
            <text:span text:style-name="nadrukvet">Datum besluit:</text:span> 21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00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48</meta:user-defined>
    <meta:user-defined meta:name="DCTERMS.abstract">Betreft: het organiseren van een bbq op 12 september 2026 op locatie Het trottoir en straat nabij speeltuin. Wodan 38 / Tiberius, Elst, vergunning verleend op 21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Het trottoir en straat nabij speeltuin. Wodan 38 / Tiberius, Elst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88</meta:user-defined>
    <meta:user-defined meta:name="OVERHEIDop.GmbID/DC.identifier">gmb-2026-400088</meta:user-defined>
    <meta:user-defined meta:name="OVERHEIDop.versieInformatie"/>
  </office:meta>
</office:document-meta>
</file>