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uurt picknick op 6 september 2026, Parmentierlaan 11/ In het park tegenov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een melding evenement ontvangen voor de locatie Parmentierlaan 11/ In het park tegenover. De melding is geregistreerd onder zaaknummer Z2026-00007993. De melding betreft Buurt picknick op 6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9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0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993</meta:user-defined>
    <meta:user-defined meta:name="DCTERMS.abstract">Betreft: melding op locatie Parmentierlaan 11/ In het park tegenover</meta:user-defined>
    <dc:language>nl</dc:language>
    <meta:user-defined meta:name="OVERHEIDop.locatietype/OVERHEIDop.gebiedsmarkering">Punt</meta:user-defined>
    <meta:user-defined meta:name="DC.title">Melding Buurt picknick op 6 september 2026, Parmentierlaan 11/ In het park tegenov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85</meta:user-defined>
    <meta:user-defined meta:name="OVERHEIDop.GmbID/DC.identifier">gmb-2026-400085</meta:user-defined>
    <meta:user-defined meta:name="OVERHEIDop.versieInformatie"/>
  </office:meta>
</office:document-meta>
</file>