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verwijderen asbesthoudende materialen en uitvoeren sloopwerkzaamheden aan de Broekweg tegenover 2, 7234SW Wich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6 juli 2026 een sloopmelding ontvangen. De melding gaat over verwijderen asbesthoudende materialen en uitvoeren sloopwerkzaamheden aan de Broekweg tegenover 2, 7234SW Wichmond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55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00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551</meta:user-defined>
    <meta:user-defined meta:name="DCTERMS.abstract">Betreft: sloopmelding op locatie Broekweg tegenover 2, 7234SW Wichmond</meta:user-defined>
    <dc:language>nl</dc:language>
    <meta:user-defined meta:name="OVERHEIDop.locatietype/OVERHEIDop.gebiedsmarkering">Vlak</meta:user-defined>
    <meta:user-defined meta:name="DC.title">Melding voor verwijderen asbesthoudende materialen en uitvoeren sloopwerkzaamheden aan de Broekweg tegenover 2, 7234SW Wichmo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71</meta:user-defined>
    <meta:user-defined meta:name="OVERHEIDop.GmbID/DC.identifier">gmb-2026-400071</meta:user-defined>
    <meta:user-defined meta:name="OVERHEIDop.versieInformatie"/>
  </office:meta>
</office:document-meta>
</file>