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Nieuwe Dam t.h.v. 62 te Molenaarsgraaf zaaknummer 9003701938</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graven in bodem met een kwaliteit boven de interventiewaarde bodemkwaliteit op de locatie Nieuwe Dam t.h.v. 62 te Molenaarsgraaf.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4000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Nieuwe Dam t.h.v. 62 te Molenaarsgraaf zaaknummer 9003701938</meta:user-defined>
    <meta:user-defined meta:name="DCTERMS.W3CDTF/DCTERMS.available">2026-08-25</meta:user-defined>
    <meta:user-defined meta:name="DCTERMS.W3CDTF/OVERHEIDop.jaargang">2026</meta:user-defined>
    <meta:user-defined meta:name="OVERHEIDop.publicationIssue">400070</meta:user-defined>
    <meta:user-defined meta:name="OVERHEIDop.GmbID/DC.identifier">gmb-2026-400070</meta:user-defined>
    <meta:user-defined meta:name="OVERHEIDop.versieInformatie"/>
  </office:meta>
</office:document-meta>
</file>