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95927285i548ad2a5-2c0c-4ab6-9974-0a94cf91ec8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treft: verkeersbesluit voor installeren van een eenrichtingsweg vanaf de Walstraat 54 tot aan de Evertsenstraat 14 in Axel</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rmeester en Wethouders van Terneuzen;</text:p>
            <text:p text:style-name="common-al">Overwegende, </text:p>
            <text:p text:style-name="common-al">Gelet op het bepaalde in de Wegenverkeerswet 1994, het Reglement verkeersregels en verkeerstekens 1990 en het Besluit administratieve bepalingen inzake het wegverkeer; </text:p>
            <text:p text:style-name="common-al">Dat het college van burgemeester en wethouders de bevoegdheid heeft tot het nemen van de verkeersmaatregelen, gegrond op artikel 18, eerste lid van de Wegenverkeerswet 1994;</text:p>
            <text:p text:style-name="common-al">Dat vanaf de Walstraat 54 tot aan Evertsenstraat 14 in Axel eenrichtingsverkeer wordt ingesteld. Met de realisatie van de nieuwe parkeerplaats aan de Walstraat, is het wenselijk om het doorgaand verkeer via de Nassaustraat te sturen. Doorgaand verkeer in de Evertsenstraat met deze parkeerplaats als bestemming is onwenselijk en willen we weren. Daarom stellen we een eenrichtingsweg in aan de Evertsenstraat. Hierdoor wordt de verkeerssituatie overzichtelijker, verbetert de verkeersafwikkeling en verhoogt de verkeersveiligheid. Tegemoetkomend motoriserend verkeer wordt weggenomen, waardoor fietsers veiliger kunnen deelnemen aan het verkeer en motoriserend verkeer minder complexe verkeerssituaties tegenkomen. Daarnaast verbetert de doorstroming op het betreffende wegvak. Met het instellen van eenrichtingsverkeer wordt derhalve de verkeersveiligheid, in het bijzonder voor fietsers, vergroot en wordt een doelmatige afwikkeling van het verkeer bevorderd. Er geldt echter een uitzondering voor fietsers en bromfietsers: zij mogen wel in beide richtingen rijden.</text:p>
            <text:p text:style-name="common-al">De weg valt onder het beheer van de gemeente; </text:p>
            <text:p text:style-name="common-al">Dat over deze maatregel conform artikel 24 het Besluit administratieve bepalingen inzake het wegverkeer (BABW) overleg is gepleegd met de districtchef van de politie; </text:p>
            <text:p text:style-name="common-al">Besluiten:</text:p>
            <text:list text:style-name="id1-3-2-2-1-10">
              <text:list-item text:style-override="id1-3-2-2-1-10-1">
                <text:number>1.</text:number>
                <text:p text:style-name="al">Het plaatsen van de verkeersborden C03, M12 en C02 (zoals opgenomen in bijlage 1 van het RVV 1990), volgens bijgevoegde tekening, een eenrichtingsstraat in te stellen, vanaf de Walstraat 54 tot aan de  Evertsenstraat 14 in Axel.</text:p>
              </text:list-item>
            </text:list>
            <text:p text:style-name="common-al"/>
            <text:list text:style-name="id1-3-2-2-1-12">
              <text:list-item text:style-override="id1-3-2-2-1-12-1">
                <text:number>2.</text:number>
                <text:p text:style-name="al">Dit besluit kenbaar te maken aan de weggebruikers middels plaatsing van de borden C03, M12 en C02 volgens bijlage 1 van het RVV 1990;</text:p>
              </text:list-item>
            </text:list>
            <text:p text:style-name="common-al"/>
            <text:list text:style-name="id1-3-2-2-1-14">
              <text:list-item text:style-override="id1-3-2-2-1-14-1">
                <text:number>3.</text:number>
                <text:p text:style-name="al">Dit besluit ter openbare kennis te brengen;</text:p>
              </text:list-item>
            </text:list>
            <text:p text:style-name="common-al"/>
            <text:list text:style-name="id1-3-2-2-1-16">
              <text:list-item text:style-override="id1-3-2-2-1-16-1">
                <text:number>4.</text:number>
                <text:p text:style-name="al">Dat dit besluit in werking treed met ingang van de dag nadat het verkeersbesluit is genomen. </text:p>
              </text:list-item>
            </text:list>
            <text:p text:style-name="common-al"/>
            <text:p text:style-name="common-al"/>
            <text:p text:style-name="common-al">Gemeente Terneuzen, </text:p>
            <text:p text:style-name="common-al"/>
            <text:p text:style-name="common-al">namens Burgemeester en Wethouders van Terneuzen, </text:p>
            <text:p text:style-name="common-al">Teamleider Beleid Ruimtelijk Domein</text:p>
            <text:p text:style-name="common-al"/>
            <text:p text:style-name="common-al"/>
            <text:p text:style-name="common-al">C. (Conny) Missiaen-Stobbelaar</text:p>
            <text:p text:style-name="common-al"/>
            <text:p text:style-name="common-al"/>
            <text:p text:style-name="common-al">Bezwaar</text:p>
            <text:p text:style-name="common-al">Als u het niet eens bent met dit besluit, dan kunt u binnen zes weken na de dag dat het besluit is verzonden een bezwaarschrift indienen bij het college van Burgemeester en Wethouders, Postbus 35, 4530 AA Terneuzen. </text:p>
            <text:p text:style-name="common-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text:p>
            <text:p text:style-name="common-al">Deze eisen staan in artikel 6:5 van de Algemene wet bestuursrecht. </text:p>
            <text:p text:style-name="common-al">Het indienen van een bezwaarschrift leidt niet tot schorsing van het besluit. Indien er sprake is van spoed en u vreest voor onherstelbare gevolgen, is het mogelijk een voorlopige voorziening te vragen bij de Voorzieningenrechter van de Rechtbank Zeeland-West Brabant, Postbus 90006, 4800 PA Breda. Als eis geldt dat u een bezwaarschrift heeft ingediend. U moet rekening houden met het betalen van griffierechten.</text:p>
            <text:p text:style-name="common-al"/>
            <text:p text:style-name="common-al"/>
            <text:p text:style-name="common-al"/>
            <text:p text:style-name="common-al">Bijlage 1: Huidige situatie en de nieuwe situatie</text:p>
            <text:p text:style-name="common-al"/>
            <text:p text:style-name="last-al">
            <draw:frame><draw:text-box><text:section text:name="plaatje_id1-3-2-2-1-38-1" text:style-name="plaatje">
              <text:p text:style-name="illustratie_id1-3-2-2-1-38-1-1"><draw:frame draw:style-name="illustratie_id1-3-2-2-1-38-1-1" text:anchor-type="paragraph" svg:width="138.4mm" svg:height="182.60000000000002mm"><draw:image xlink:href="Pictures/Afbeelding1995927285i548ad2a5-2c0c-4ab6-9974-0a94cf91ec8a.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8-1-1" style:parent-style-name="Standard">
      <style:paragraph-properties style:line-spacing="0mm" style:text-autospace="none" ofo:line-height="0.001cm"/>
    </style:style>
    <style:style style:family="graphic" style:name="illustratie_id1-3-2-2-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00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erneuzen</meta:user-defined>
    <meta:user-defined meta:name="OVERHEID.Gemeente/OVERHEID.authority">Terneuzen</meta:user-defined>
    <meta:user-defined meta:name="OVERHEID.Informatietype/DC.type">officiële publicatie</meta:user-defined>
    <meta:user-defined meta:name="OVERHEIDop.Rubriek/DC.type">verkeersbesluit of -mededeling</meta:user-defined>
    <meta:user-defined meta:name="OVERHEID.Gemeente/DCTERMS.publisher">Terneuzen</meta:user-defined>
    <meta:user-defined meta:name="OVERHEID.TaxonomieBeleidsagendaDecentraal/OVERHEID.category">Ruimte en infrastructuu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Terneuzen  - Installeren eenrichtingsweg  - Ax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WM12</meta:user-defined>
    <dc:language>nl</dc:language>
    <meta:user-defined meta:name="OVERHEIDop.locatietype/OVERHEIDop.gebiedsmarkering">Weg</meta:user-defined>
    <meta:user-defined meta:name="DC.title">Betreft: verkeersbesluit voor installeren van een eenrichtingsweg vanaf de Walstraat 54 tot aan de Evertsenstraat 14 in Axel</meta:user-defined>
    <meta:user-defined meta:name="DCTERMS.W3CDTF/DCTERMS.available">2026-08-25</meta:user-defined>
    <meta:user-defined meta:name="DCTERMS.W3CDTF/OVERHEIDop.jaargang">2026</meta:user-defined>
    <meta:user-defined meta:name="OVERHEIDop.publicationIssue">400063</meta:user-defined>
    <meta:user-defined meta:name="OVERHEIDop.GmbID/DC.identifier">gmb-2026-400063</meta:user-defined>
    <meta:user-defined meta:name="OVERHEIDop.versieInformatie"/>
  </office:meta>
</office:document-meta>
</file>