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Roskam 30 5505JJ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-08-2026 heeft de gemeente Veldhoven een aanvraag omgevingsvergunning ontvangen.</text:p>
            <text:p text:style-name="common-al">De aanvraag betreft de locatie Roskam 30 5505JJ Veldhoven en heeft als omschrijving het gebruiken van een bestaand bijgebouw t.b.v. recreatief verblijf.</text:p>
            <text:p text:style-name="common-al">De aanvraag is geregistreerd onder zaaknummer VHZ2026-01464</text:p>
            <text:p text:style-name="common-al">Deze aanvraag ligt niet ter inzage, maar is op verzoek in te zien. Wilt u de aanvraag inzien? Neem dan contact op met het team VTH via e-mail omgevingsloket@veldhoven.nl of telefonisch via 14 040.</text:p>
            <text:p text:style-name="last-al">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40005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VHZ2026-01464</meta:user-defined>
    <meta:user-defined meta:name="DCTERMS.abstract">gebruiken van een bestaand bijgebouw t.b.v. recreatief verblijf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Roskam 30 5505JJ Veldhov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59</meta:user-defined>
    <meta:user-defined meta:name="OVERHEIDop.GmbID/DC.identifier">gmb-2026-400059</meta:user-defined>
    <meta:user-defined meta:name="OVERHEIDop.versieInformatie"/>
  </office:meta>
</office:document-meta>
</file>