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98783675i4c2c0f91-2efa-4a75-9697-0750d2bfd49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voor installeren van een eenrichtingsweg vanaf de Molenstraat 54 tot aan de Singel 43 in Westdorpe</text:p>
      <text:section text:name="regeling_id1-3-2" text:style-name="regeling">
        <text:section text:name="aanhef_id1-3-2-1" text:style-name="aanhef"/>
        <text:section text:name="regeling-tekst_id1-3-2-2" text:style-name="regeling-tekst">
          <text:section text:name="tekst_id1-3-2-2-1" text:style-name="tekst">
            <text:p text:style-name="common-al">Het college van Burgermeester en Wethouders van Terneuzen;</text:p>
            <text:p text:style-name="common-al">Overwegende, </text:p>
            <text:p text:style-name="common-al">Gelet op het bepaalde in de Wegenverkeerswet 1994, het Reglement verkeersregels en verkeerstekens 1990 en het Besluit administratieve bepalingen inzake het wegverkeer; </text:p>
            <text:p text:style-name="common-al">Dat het college van burgemeester en wethouders de bevoegdheid heeft tot het nemen van de verkeersmaatregelen, gegrond op artikel 18, eerste lid van de Wegenverkeerswet 1994;</text:p>
            <text:p text:style-name="common-al">Dat vanaf de Molenstraat 54 tot aan de Singel 43 in Westdorpe een eenrichtingsverkeer wordt ingesteld. In de huidige situatie is op dit wegvak verkeer in twee richtingen toegestaan. Met name tijdens de begin- en eindtijden van de school aan de Singel 43 leidt dit regelmatig tot verkeersonveilige situaties. Motoriserend verkeer dat elkaar tegemoetkomt, moet op een beperkte wegbreedte rekening houden met overstekende en vertrekkende fietsers. Hierdoor wordt de verkeersafwikkeling belemmerd en ontstaan conflictsituaties tussen fietsers en gemotoriseerd verkeer. Door het instellen van eenrichtingsverkeer wordt de verkeersstroom overzichtelijker en voorspelbaarder. Tegemoetkomend motoriserend verkeer wordt weggenomen, waardoor fietsers veiliger kunnen deelnemen aan het verkeer en motoriserend verkeer minder complexe verkeerssituaties tegenkomen. Daarnaast verbetert de doorstroming op het betreffende wegvak. Met het instellen van eenrichtingsverkeer wordt derhalve de verkeersveiligheid, in het bijzonder voor fietsers, vergroot en wordt een doelmatige afwikkeling van het verkeer bevorderd. Er geldt echter een uitzondering voor fietsers en bromfietsers: zij mogen wel in beide richtingen rijden.</text:p>
            <text:p text:style-name="common-al">De weg valt onder het beheer van de gemeente; </text:p>
            <text:p text:style-name="common-al">Dat over deze maatregel conform artikel 24 het Besluit administratieve bepalingen inzake het wegverkeer (BABW) overleg is gepleegd met de districtchef van de politie; </text:p>
            <text:p text:style-name="common-al">Besluiten:</text:p>
            <text:list text:style-name="id1-3-2-2-1-9">
              <text:list-item text:style-override="id1-3-2-2-1-9-1">
                <text:number>1.</text:number>
                <text:p text:style-name="al">Het plaatsen van de verkeersborden C03, M12 en C02 (zoals opgenomen in bijlage 1 van het RVV 1990), volgens bijgevoegde tekening, een eenrichtingsstraat in te stellen, vanaf de Molenstraat 54 tot aan de Singel 43 in Westdorpe.</text:p>
              </text:list-item>
            </text:list>
            <text:p text:style-name="common-al"/>
            <text:list text:style-name="id1-3-2-2-1-11">
              <text:list-item text:style-override="id1-3-2-2-1-11-1">
                <text:number>2.</text:number>
                <text:p text:style-name="al">Dit besluit kenbaar te maken aan de weggebruikers middels plaatsing van de borden C03, M12 en C02 volgens bijlage 1 van het RVV 1990;</text:p>
              </text:list-item>
            </text:list>
            <text:p text:style-name="common-al"/>
            <text:list text:style-name="id1-3-2-2-1-13">
              <text:list-item text:style-override="id1-3-2-2-1-13-1">
                <text:number>3.</text:number>
                <text:p text:style-name="al">Dit besluit ter openbare kennis te brengen;</text:p>
              </text:list-item>
            </text:list>
            <text:p text:style-name="common-al"/>
            <text:list text:style-name="id1-3-2-2-1-15">
              <text:list-item text:style-override="id1-3-2-2-1-15-1">
                <text:number>4.</text:number>
                <text:p text:style-name="al">Dat dit besluit in werking treed met ingang van de dag nadat het verkeersbesluit is genomen. </text:p>
              </text:list-item>
            </text:list>
            <text:p text:style-name="common-al"/>
            <text:p text:style-name="common-al"/>
            <text:p text:style-name="common-al">Gemeente Terneuzen, </text:p>
            <text:p text:style-name="common-al"/>
            <text:p text:style-name="common-al">namens Burgemeester en Wethouders van Terneuzen, </text:p>
            <text:p text:style-name="common-al">Teamleider Beleid Ruimtelijk Domein</text:p>
            <text:p text:style-name="common-al"/>
            <text:p text:style-name="common-al"/>
            <text:p text:style-name="common-al">C. (Conny) Missiaen-Stobbelaar</text:p>
            <text:p text:style-name="common-al"/>
            <text:p text:style-name="common-al"/>
            <text:p text:style-name="common-al">Bezwaar</text:p>
            <text:p text:style-name="common-al">Als u het niet eens bent met dit besluit, dan kunt u binnen zes weken na de dag dat het besluit is verzonden een bezwaarschrift indienen bij het college van Burgemeester en Wethouders, Postbus 35, 4530 AA Terneuzen. </text:p>
            <text:p text:style-name="common-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common-al">Deze eisen staan in artikel 6:5 van de Algemene wet bestuursrecht. </text:p>
            <text:p text:style-name="common-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Bijlage 1: Huidige situatie en de nieuwe situatie</text:p>
            <text:p text:style-name="last-al">
            <draw:frame><draw:text-box><text:section text:name="plaatje_id1-3-2-2-1-45-1" text:style-name="plaatje">
              <text:p text:style-name="illustratie_id1-3-2-2-1-45-1-1"><draw:frame draw:style-name="illustratie_id1-3-2-2-1-45-1-1" text:anchor-type="paragraph" svg:width="121.19999999999999mm" svg:height="164.89999999999998mm"><draw:image xlink:href="Pictures/Afbeelding2098783675i4c2c0f91-2efa-4a75-9697-0750d2bfd49d.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00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Ruimte en infrastructuu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Terneuzen - Installeren eenrichtingsweg  - Westdorp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WM12</meta:user-defined>
    <dc:language>nl</dc:language>
    <meta:user-defined meta:name="OVERHEIDop.locatietype/OVERHEIDop.gebiedsmarkering">Adres</meta:user-defined>
    <meta:user-defined meta:name="DC.title">Betreft: verkeersbesluit voor installeren van een eenrichtingsweg vanaf de Molenstraat 54 tot aan de Singel 43 in Westdorpe</meta:user-defined>
    <meta:user-defined meta:name="DCTERMS.W3CDTF/DCTERMS.available">2026-08-25</meta:user-defined>
    <meta:user-defined meta:name="DCTERMS.W3CDTF/OVERHEIDop.jaargang">2026</meta:user-defined>
    <meta:user-defined meta:name="OVERHEIDop.publicationIssue">400057</meta:user-defined>
    <meta:user-defined meta:name="OVERHEIDop.GmbID/DC.identifier">gmb-2026-400057</meta:user-defined>
    <meta:user-defined meta:name="OVERHEIDop.versieInformatie"/>
  </office:meta>
</office:document-meta>
</file>