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reed Wkb voor het realiseren van een keerwand ten behoeve van het overbruggen van terreinhoogteverschil, Legmeerdijk 324A in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juli 2026 is een Melding gereed Wkb (dossier bevoegd gezag) ontvangen voor de locatie Legmeerdijk 324A in Aalsmeer. De melding is geregistreerd onder zaaknummer Z2026-00006718. De melding betreft het realiseren van een keerwand tbv het overbruggen van terreinhoogteverschil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671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4000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6718</meta:user-defined>
    <meta:user-defined meta:name="DCTERMS.abstract">Betreft: melding op locatie Legmeerdijk 324A, 1431GC Aalsmeer</meta:user-defined>
    <dc:language>nl</dc:language>
    <meta:user-defined meta:name="OVERHEIDop.locatietype/OVERHEIDop.gebiedsmarkering">Vlak</meta:user-defined>
    <meta:user-defined meta:name="DC.title">Melding gereed Wkb voor het realiseren van een keerwand ten behoeve van het overbruggen van terreinhoogteverschil, Legmeerdijk 324A in Aalsme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56</meta:user-defined>
    <meta:user-defined meta:name="OVERHEIDop.GmbID/DC.identifier">gmb-2026-400056</meta:user-defined>
    <meta:user-defined meta:name="OVERHEIDop.versieInformatie"/>
  </office:meta>
</office:document-meta>
</file>