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Rottekade 3a/8, 2761 EA Zevenhuizen (de aflaat Rottemeren-Eendragtspolder)</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Omgevingsdienst Midden-Holland (ODMH) namens gemeente Zuidplas een besluit genomen op de aanvraag met kenmerk 2026-00007049. Het gaat over het optimaliseren van de aflaat Rottemeren - Eendragtpolder (ARE) op de locatie Rottekade 3a/8, 2761 EA Zevenhuizen. De vergunning is verleend. Het besluit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Omgevingsplanactiviteit werk (aanleg)werkzaamheden uitvoer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Zuidplas.</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 oktober 2026 zijn ingediend. Het besluit blijft ook bij het indienen van een bezwaarschrift gewoon geldig.</text:p>
            <text:p text:style-name="common-al">U kunt uw bezwaar per post indienen. Dit kunt u sturen naar: college van burgemeester en wethouders van de gemeente Zuidplas, t.a.v. de commissie bezwaarschriften, postbus 100, 2910 AC Nieuwerkerk aan den IJssel. U kunt uw bezwaar ook digitaal indienen. Dat kan via de website van de gemeente: https://www.zuidplas.nl/bezwaar-maken.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40004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4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4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07049</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Rottekade 3a/8, 2761 EA Zevenhuizen (de aflaat Rottemeren-Eendragtspolder)</meta:user-defined>
    <meta:user-defined meta:name="DCTERMS.W3CDTF/DCTERMS.available">2026-08-25</meta:user-defined>
    <meta:user-defined meta:name="DCTERMS.W3CDTF/OVERHEIDop.jaargang">2026</meta:user-defined>
    <meta:user-defined meta:name="OVERHEIDop.publicationIssue">400045</meta:user-defined>
    <meta:user-defined meta:name="OVERHEIDop.GmbID/DC.identifier">gmb-2026-400045</meta:user-defined>
    <meta:user-defined meta:name="OVERHEIDop.versieInformatie"/>
  </office:meta>
</office:document-meta>
</file>