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kappen van 1 boom (watercipres), Koningin Emmalaan 1, 2264 SH Leidschendam - kenmerk 24344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kappen van 1 boom (watercipres)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04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434417</meta:user-defined>
    <dc:language>nl</dc:language>
    <meta:user-defined meta:name="OVERHEIDop.locatietype/OVERHEIDop.gebiedsmarkering">Punt</meta:user-defined>
    <meta:user-defined meta:name="DC.title">Omgevingsvergunning verleend voor het kappen van 1 boom (watercipres), Koningin Emmalaan 1, 2264 SH Leidschendam - kenmerk 2434417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43</meta:user-defined>
    <meta:user-defined meta:name="OVERHEIDop.GmbID/DC.identifier">gmb-2026-400043</meta:user-defined>
    <meta:user-defined meta:name="OVERHEIDop.versieInformatie"/>
  </office:meta>
</office:document-meta>
</file>