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en uitvoeren sloopwerkzaamheden aan de Hoogstraat 18, 7227NJ Tol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3 juli 2026 een sloopmelding ontvangen. De melding gaat over het verwijderen van asbesthoudende materialen en uitvoeren sloopwerkzaamheden aan de Hoogstraat 18, 7227NJ Toldijk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57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40004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657</meta:user-defined>
    <meta:user-defined meta:name="DCTERMS.abstract">Betreft: sloopmelding op locatie Hoogstraat 18, 7227NJ Toldijk</meta:user-defined>
    <dc:language>nl</dc:language>
    <meta:user-defined meta:name="OVERHEIDop.locatietype/OVERHEIDop.gebiedsmarkering">Vlak</meta:user-defined>
    <meta:user-defined meta:name="DC.title">Melding voor het verwijderen van asbesthoudende materialen en uitvoeren sloopwerkzaamheden aan de Hoogstraat 18, 7227NJ Toldijk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40</meta:user-defined>
    <meta:user-defined meta:name="OVERHEIDop.GmbID/DC.identifier">gmb-2026-400040</meta:user-defined>
    <meta:user-defined meta:name="OVERHEIDop.versieInformatie"/>
  </office:meta>
</office:document-meta>
</file>