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340837130idaeae728-abb3-4469-88cc-953b3f1af41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treft: verkeersbesluit voor het installeren van een inrijverbod voor verkeer dat zwaarder is dan 3500 kilogram vanaf de Axelsedam 1 tot aan de Herengracht 19 in Terneuz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rmeester en Wethouders van Terneuzen;</text:p>
            <text:p text:style-name="common-al">Overwegende, </text:p>
            <text:p text:style-name="common-al">Gelet op het bepaalde in de Wegenverkeerswet 1994, het Reglement verkeersregels en verkeerstekens 1990 en het Besluit administratieve bepalingen inzake het wegverkeer; </text:p>
            <text:p text:style-name="common-al">Dat het college van burgemeester en wethouders de bevoegdheid heeft tot het nemen van de verkeersmaatregelen, gegrond op artikel 18, eerste lid van de Wegenverkeerswet 1994;</text:p>
            <text:p text:style-name="common-al">Dat vanaf de Axelsedam 1 tot aan de Herengracht 19 in Terneuzen een inrijverbod wordt ingesteld voor alle verkeer die meer wegen dan 3500 kilogram. Door de herinrichting van de Axelsedam en de Herengracht is het niet langer wenselijk om verkeer dat meer weegt dan 3500 kilogram via de Axelsedam naar de Herengracht te leiden. De aanleiding hiervoor is dat de nieuwe wegfundering niet bestand is voor verkeer dat zwaarder is dan 3500 kilogram. </text:p>
            <text:p text:style-name="common-al">De weg valt onder het beheer van de gemeente; </text:p>
            <text:p text:style-name="common-al">Dat over deze maatregel conform artikel 24 het Besluit administratieve bepalingen inzake het wegverkeer (BABW) overleg is gepleegd met de districtchef van de politie; </text:p>
            <text:p text:style-name="common-al">Besluiten:</text:p>
            <text:list text:style-name="id1-3-2-2-1-10">
              <text:list-item text:style-override="id1-3-2-2-1-10-1">
                <text:number>1.</text:number>
                <text:p text:style-name="al">Het plaatsen van de verkeersborden C07 (zoals opgenomen in bijlage 1 van het RVV 1990), volgens bijgevoegde tekening, een inrijverbod in te stellen voor vrachtwagens, vanaf de Axelsedam 1 tot aan de Herengracht 19 in Terneuzen.</text:p>
              </text:list-item>
            </text:list>
            <text:p text:style-name="common-al"/>
            <text:list text:style-name="id1-3-2-2-1-12">
              <text:list-item text:style-override="id1-3-2-2-1-12-1">
                <text:number>2.</text:number>
                <text:p text:style-name="al">Dit besluit kenbaar te maken aan de weggebruikers middels plaatsing van het verkeersbord C07,volgens bijlage 1 van het RVV 1990;</text:p>
              </text:list-item>
            </text:list>
            <text:p text:style-name="common-al"/>
            <text:list text:style-name="id1-3-2-2-1-14">
              <text:list-item text:style-override="id1-3-2-2-1-14-1">
                <text:number>3.</text:number>
                <text:p text:style-name="al">Dit besluit ter openbare kennis te brengen;</text:p>
              </text:list-item>
            </text:list>
            <text:p text:style-name="common-al"/>
            <text:list text:style-name="id1-3-2-2-1-16">
              <text:list-item text:style-override="id1-3-2-2-1-16-1">
                <text:number>4.</text:number>
                <text:p text:style-name="al">Dat dit besluit in werking treed met ingang van de dag nadat het verkeersbesluit is genomen. </text:p>
              </text:list-item>
            </text:list>
            <text:p text:style-name="common-al">Gemeente Terneuzen, </text:p>
            <text:p text:style-name="common-al">namens Burgemeester en Wethouders van Terneuzen, </text:p>
            <text:p text:style-name="common-al">Teamleider Beleid Ruimtelijk Domein</text:p>
            <text:p text:style-name="common-al"/>
            <text:p text:style-name="common-al">C. (Conny) Missiaen-Stobbelaar</text:p>
            <text:p text:style-name="common-al"/>
            <text:p text:style-name="common-al">Bezwaar</text:p>
            <text:p text:style-name="common-al">Als u het niet eens bent met dit besluit, dan kunt u binnen zes weken na de dag dat het besluit is verzonden een bezwaarschrift indienen bij het college van Burgemeester en Wethouders, Postbus 35, 4530 AA Terneuzen. </text:p>
            <text:p text:style-name="common-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text:p>
            <text:p text:style-name="common-al">Deze eisen staan in artikel 6:5 van de Algemene wet bestuursrecht. </text:p>
            <text:p text:style-name="common-al">Het indienen van een bezwaarschrift leidt niet tot schorsing van het besluit. Indien er sprake is van spoed en u vreest voor onherstelbare gevolgen, is het mogelijk een voorlopige voorziening te vragen bij de Voorzieningenrechter van de Rechtbank Zeeland-West Brabant, Postbus 90006, 4800 PA Breda. Als eis geldt dat u een bezwaarschrift heeft ingediend. U moet rekening houden met het betalen van griffierechten.</text:p>
            <text:p text:style-name="common-al">Bijlage 1: Huidige situatie en de nieuwe situatie</text:p>
            <text:p text:style-name="last-al">
            <draw:frame><draw:text-box><text:section text:name="plaatje_id1-3-2-2-1-29-1" text:style-name="plaatje">
              <text:p text:style-name="illustratie_id1-3-2-2-1-29-1-1"><draw:frame draw:style-name="illustratie_id1-3-2-2-1-29-1-1" text:anchor-type="paragraph" svg:width="146.6mm" svg:height="219.1mm"><draw:image xlink:href="Pictures/afb340837130idaeae728-abb3-4469-88cc-953b3f1af411.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00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neuzen</meta:user-defined>
    <meta:user-defined meta:name="OVERHEID.Gemeente/OVERHEID.authority">Terneuzen</meta:user-defined>
    <meta:user-defined meta:name="OVERHEID.Informatietype/DC.type">officiële publicatie</meta:user-defined>
    <meta:user-defined meta:name="OVERHEIDop.Rubriek/DC.type">verkeersbesluit of -mededeling</meta:user-defined>
    <meta:user-defined meta:name="OVERHEID.Gemeente/DCTERMS.publisher">Terneuzen</meta:user-defined>
    <meta:user-defined meta:name="OVERHEID.TaxonomieBeleidsagendaDecentraal/OVERHEID.category">Ruimte en infrastructuu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Terneuzen  - inrijverbod vrachtverkeer zwaarder dan 3,5 ton - Terneu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21</meta:user-defined>
    <dc:language>nl</dc:language>
    <meta:user-defined meta:name="OVERHEIDop.locatietype/OVERHEIDop.gebiedsmarkering">Adres</meta:user-defined>
    <meta:user-defined meta:name="DC.title">Betreft: verkeersbesluit voor het installeren van een inrijverbod voor verkeer dat zwaarder is dan 3500 kilogram vanaf de Axelsedam 1 tot aan de Herengracht 19 in Terneuzen</meta:user-defined>
    <meta:user-defined meta:name="DCTERMS.W3CDTF/DCTERMS.available">2026-08-25</meta:user-defined>
    <meta:user-defined meta:name="DCTERMS.W3CDTF/OVERHEIDop.jaargang">2026</meta:user-defined>
    <meta:user-defined meta:name="OVERHEIDop.publicationIssue">400038</meta:user-defined>
    <meta:user-defined meta:name="OVERHEIDop.GmbID/DC.identifier">gmb-2026-400038</meta:user-defined>
    <meta:user-defined meta:name="OVERHEIDop.versieInformatie"/>
  </office:meta>
</office:document-meta>
</file>