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schaftkeet en steigers, Kerkdam 2, 2361GK Warmond, Z2026-000024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/>
            <text:p text:style-name="common-al">Ingangsdatum van: 21 september 2026</text:p>
            <text:p text:style-name="common-al">Einddatum tot en met: 16 oktober 2026</text:p>
            <text:p text:style-name="common-al">
            <text:span text:style-name="nadrukcur">Datum besluit: </text:span>21 augustus 2026</text:p>
            <text:p text:style-name="common-al">
            <text:span text:style-name="nadrukcur">Uiterlijke reactiedatum: </text:span>2 oktober 2026</text:p>
            <text:p text:style-name="common-al">Kenmerk besluit: Z2026-00002491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40003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3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3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491</meta:user-defined>
    <dc:language>nl</dc:language>
    <meta:user-defined meta:name="OVERHEIDop.locatietype/OVERHEIDop.gebiedsmarkering">Vlak</meta:user-defined>
    <meta:user-defined meta:name="DC.title">Afgehandelde Vergunning gebruik openbare grond voor het plaatsen van schaftkeet en steigers, Kerkdam 2, 2361GK Warmond, Z2026-00002491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34</meta:user-defined>
    <meta:user-defined meta:name="OVERHEIDop.GmbID/DC.identifier">gmb-2026-400034</meta:user-defined>
    <meta:user-defined meta:name="OVERHEIDop.versieInformatie"/>
  </office:meta>
</office:document-meta>
</file>