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 , Bloemveldlaan 2 2015HD Haarlem, 0392-2026-0069072, uitbreiding woonhuis aan de achterzijde, verzonden 2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40002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69072</meta:user-defined>
    <meta:user-defined meta:name="DCTERMS.abstract">uitbreiding woonhuis aan de achte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 , Bloemveldlaan 2 2015HD Haarlem, 0392-2026-0069072, uitbreiding woonhuis aan de achterzijde, verzonden 21-08-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28</meta:user-defined>
    <meta:user-defined meta:name="OVERHEIDop.GmbID/DC.identifier">gmb-2026-400028</meta:user-defined>
    <meta:user-defined meta:name="OVERHEIDop.versieInformatie"/>
  </office:meta>
</office:document-meta>
</file>