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uraçaostraat 75-1 1058B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estaande balkon (achterzijde) uitbreiden als dakterras ter hoogte van de 1e verdieping op de uitbouw behorende bij de begane grond</text:p>
            <text:p text:style-name="common-al">Zaakadres: Curaçaostraat 75-1 1058BP Amsterdam</text:p>
            <text:p text:style-name="common-al">Datum ontvangst: 09-07-2026</text:p>
            <text:p text:style-name="common-al">Zaaknummer: Z2026-030432</text:p>
            <text:p text:style-name="common-al">DSO-nummer: 20260709014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0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432</meta:user-defined>
    <meta:user-defined meta:name="DCTERMS.abstract">Bestaande balkon (achterzijde) uitbreiden als dakterras ter hoogte van de 1e verdieping op de uitbouw behorende bij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uraçaostraat 75-1 1058BP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24</meta:user-defined>
    <meta:user-defined meta:name="OVERHEIDop.GmbID/DC.identifier">gmb-2026-400024</meta:user-defined>
    <meta:user-defined meta:name="OVERHEIDop.versieInformatie"/>
  </office:meta>
</office:document-meta>
</file>