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Houtkampweg 0 Park de Hoge Veluwe Otterlo, gereedmelding bouwen dienst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58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002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Houtkampweg 0 Park de Hoge Veluwe Otterlo, gereedmelding bouwen dienstwoning.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23</meta:user-defined>
    <meta:user-defined meta:name="OVERHEIDop.GmbID/DC.identifier">gmb-2026-400023</meta:user-defined>
    <meta:user-defined meta:name="OVERHEIDop.versieInformatie"/>
  </office:meta>
</office:document-meta>
</file>