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roekhuizenstraat 15 Terschuur, het verwijderen van asbesthoudend materiaal (verbouwen woning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5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00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roekhuizenstraat 15 Terschuur, het verwijderen van asbesthoudend materiaal (verbouwen woning)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22</meta:user-defined>
    <meta:user-defined meta:name="OVERHEIDop.GmbID/DC.identifier">gmb-2026-400022</meta:user-defined>
    <meta:user-defined meta:name="OVERHEIDop.versieInformatie"/>
  </office:meta>
</office:document-meta>
</file>