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woning met bijgebouw aan de De Zwemmer 4 a, 8939 CA Leeuwarden, De Zwemmer 4, 8939 CA Leeuwarden (OV-2026-039344)</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woning met bijgebouw aan de De Zwemmer 4 a, 8939 CA Leeuwarden, De Zwemmer 4, 8939 CA Leeuwarden. Bij ons geregistreerd onder kenmerk: OV-2026-03934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1-08-2026. De gemeente Leeuwarden neemt daarover waarschijnlijk voor 16-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001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344</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voor het bouwen van een nieuwe woning met bijgebouw aan de De Zwemmer 4 a, 8939 CA Leeuwarden, De Zwemmer 4, 8939 CA Leeuwarden (OV-2026-039344)</meta:user-defined>
    <meta:user-defined meta:name="DCTERMS.W3CDTF/DCTERMS.available">2026-08-25</meta:user-defined>
    <meta:user-defined meta:name="DCTERMS.W3CDTF/OVERHEIDop.jaargang">2026</meta:user-defined>
    <meta:user-defined meta:name="OVERHEIDop.publicationIssue">400017</meta:user-defined>
    <meta:user-defined meta:name="OVERHEIDop.GmbID/DC.identifier">gmb-2026-400017</meta:user-defined>
    <meta:user-defined meta:name="OVERHEIDop.versieInformatie"/>
  </office:meta>
</office:document-meta>
</file>