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Oude Arnhemseweg 14 Ede, het kappen van 2 acacia'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0 augustus 2026</text:p>
            <text:p text:style-name="common-al">Zaaknummer 2026W1575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0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Oude Arnhemseweg 14 Ede, het kappen van 2 acacia's.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14</meta:user-defined>
    <meta:user-defined meta:name="OVERHEIDop.GmbID/DC.identifier">gmb-2026-400014</meta:user-defined>
    <meta:user-defined meta:name="OVERHEIDop.versieInformatie"/>
  </office:meta>
</office:document-meta>
</file>