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bestemming van het perceel van "agrarisch" naar "wonen" achter Noordeindseweg 346, sectie A nummer 8732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12662 Achter Noordeindseweg 346, sectie A nummer 8732, Berkel en Rodenrijs.</text:p>
            <text:p text:style-name="common-al">Het wijzigen van de bestemming van het perceel van "agrarisch" naar "wonen" (verzonden 18-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4000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uimtelijkplan/OVERHEIDop.bekendmakingBetreffendePlan">NL.IMRO.1621.BP0086-VAST</meta:user-defined>
    <meta:user-defined meta:name="OVERHEIDop.referentienummer">1812662</meta:user-defined>
    <dc:language>nl</dc:language>
    <meta:user-defined meta:name="DC.title">Toestemming voor het wijzigen van de bestemming van het perceel van "agrarisch" naar "wonen" achter Noordeindseweg 346, sectie A nummer 8732 te Berkel en Rodenrijs</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Noordeindseweg 346, Berkel en Rodenrijs|exb-2026-29945</meta:user-defined>
    <meta:user-defined meta:name="OVERHEIDop.publicationIssue">400013</meta:user-defined>
    <meta:user-defined meta:name="OVERHEIDop.GmbID/DC.identifier">gmb-2026-400013</meta:user-defined>
    <meta:user-defined meta:name="OVERHEIDop.versieInformatie"/>
  </office:meta>
</office:document-meta>
</file>