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, reguliere procedure, Buzerseweg 23 Lunteren, het realiseren van een B&amp;B in stacarava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0 augustus 2026</text:p>
            <text:p text:style-name="common-al">Zaaknummer 2026W118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00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weigerd, reguliere procedure, Buzerseweg 23 Lunteren, het realiseren van een B&amp;B in stacaravan.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10</meta:user-defined>
    <meta:user-defined meta:name="OVERHEIDop.GmbID/DC.identifier">gmb-2026-400010</meta:user-defined>
    <meta:user-defined meta:name="OVERHEIDop.versieInformatie"/>
  </office:meta>
</office:document-meta>
</file>