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uidwal 29 A, 2512 XS 's-Gravenhage, Zuidwal 30 A, 2512 XS 's-Gravenhage, Zuidwal 30, 2512 X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tern veranderen van de woningen Zuidwal 30 en 30A door twee woningen samen te voegen tot één woning en daarvoor een aantal interne wijzigingen te maken </text:p>
            <text:p text:style-name="common-al"/>
            <text:p text:style-name="common-al">Ons kenmerk: VTH2026-6075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uidwal 29 A, 2512 XS 's-Gravenhage, Zuidwal 30 A, 2512 XS 's-Gravenhage, Zuidwal 30, 2512 XS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0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752</meta:user-defined>
    <meta:user-defined meta:name="DCTERMS.abstract">het intern veranderen van de woningen Zuidwal 30 en 30A door twee woningen samen te voegen tot één woning en daarvoor een aantal interne wijzigingen te mak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Zuidwal 29 A, 2512 XS 's-Gravenhage, Zuidwal 30 A, 2512 XS 's-Gravenhage, Zuidwal 30, 2512 XS 's-Gravenhage</meta:user-defined>
    <meta:user-defined meta:name="OVERHEIDop.datumEindeReactietermijn">2026-10-02</meta:user-defined>
    <meta:user-defined meta:name="OVERHEIDop.terinzageleggingBG">https://www.digitale-inzage.nl/Den%20Haag/dossier/EP0noHHrNkGHRlH2izswog</meta:user-defined>
    <meta:user-defined meta:name="DCTERMS.W3CDTF/DCTERMS.available">2026-08-25</meta:user-defined>
    <meta:user-defined meta:name="DCTERMS.W3CDTF/OVERHEIDop.jaargang">2026</meta:user-defined>
    <meta:user-defined meta:name="OVERHEIDop.publicationIssue">400008</meta:user-defined>
    <meta:user-defined meta:name="OVERHEIDop.GmbID/DC.identifier">gmb-2026-400008</meta:user-defined>
    <meta:user-defined meta:name="OVERHEIDop.versieInformatie"/>
  </office:meta>
</office:document-meta>
</file>