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10833i89647755-0499-4057-a09d-8b5f332d7d2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5">
      <text:list-level-style-bullet style:num-suffix="" text:bullet-char="​" text:level="1">
        <style:list-level-properties text:min-label-width="10mm"/>
      </text:list-level-style-bullet>
    </text:list-style>
    <text:list-style style:name="id1-3-2-1-3-5-1">
      <text:list-level-style-bullet style:num-suffix=""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2-1">
      <text:list-level-style-bullet text:bullet-char="•" text:level="1">
        <style:list-level-properties text:min-label-width="10mm"/>
      </text:list-level-style-bullet>
    </text:list-style>
    <text:list-style style:name="id1-3-2-1-3-5-1-2-2">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n behoeve van een bewoner aan Getouwstraat te Geldrop</text:p>
      <text:section text:name="regeling_id1-3-2" text:style-name="regeling">
        <text:section text:name="aanhef_id1-3-2-1" text:style-name="aanhef">
          <text:section text:name="context_id1-3-2-1-1" text:style-name="context">
            <text:p text:style-name="context.al">260805</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 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 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 artikel 24 van het BABW ingevolge verkeersbesluiten worden genomen na overleg met een gemachtigde van de korpschef van de politie;</text:p>
              </text:list-item>
              <text:list-item text:style-override="id1-3-2-1-3-2-5">
                <text:number>•</text:number>
                <text:p text:style-name="al"> mandaatregister 2025 gemeente Geldrop-Mierlo (geldend van 20-06-2025) waarbij de bevoegdheid voor het nemen van verkeersbesluiten is gemandateerd aan de teammanager Realisatie; </text:p>
              </text:list-item>
              <text:list-item text:style-override="id1-3-2-1-3-2-6">
                <text:number>•</text:number>
                <text:p text:style-name="al"> 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parkeerplaats in de Getouwstraat te Geldrop een aanvraag is ingediend voor een individuele gehandicaptenparkeerplaats op kenteken; </text:p>
              </text:list-item>
              <text:list-item text:style-override="id1-3-2-1-3-4-2">
                <text:number>•</text:number>
                <text:p text:style-name="al"> de Getouwstraat in eigendom en beheer is bij de gemeente Geldrop-Mierlo; </text:p>
              </text:list-item>
              <text:list-item text:style-override="id1-3-2-1-3-4-3">
                <text:number>•</text:number>
                <text:p text:style-name="al"> de aanvrager inwoner is van de gemeente en ingeschreven staat op een adres in Geldrop-Mierlo; </text:p>
              </text:list-item>
              <text:list-item text:style-override="id1-3-2-1-3-4-4">
                <text:number>•</text:number>
                <text:p text:style-name="al"> de aanvrager in bezit is van een geldige gehandicaptenparkeerkaart voor bestuurder of passagier; </text:p>
              </text:list-item>
              <text:list-item text:style-override="id1-3-2-1-3-4-5">
                <text:number>•</text:number>
                <text:p text:style-name="al"> de aanvrager in het bezit is van een geldig rijbewijs voor het betreffende voertuig; </text:p>
              </text:list-item>
              <text:list-item text:style-override="id1-3-2-1-3-4-6">
                <text:number>•</text:number>
                <text:p text:style-name="al"> naar oordeel van het college van burgemeester en wethouders de aanleg van de individuele gehandicaptenparkeerplaats op kenteken geen negatief effect heeft op de doelmatigheid, doorstroming en verkeersveiligheid van de weg; </text:p>
              </text:list-item>
              <text:list-item text:style-override="id1-3-2-1-3-4-7">
                <text:number>•</text:number>
                <text:p text:style-name="al"> de aanvrager niet beschikt over een parkeervoorziening op eigen terrein; </text:p>
              </text:list-item>
              <text:list-item text:style-override="id1-3-2-1-3-4-8">
                <text:number>•</text:number>
                <text:p text:style-name="al"> naar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9">
                <text:number>•</text:number>
                <text:p text:style-name="al"> het instellen van een individuele gehandicaptenparkeerplaats op kenteken wordt genomen op basis van artikel 2 van de WVW 1994</text:p>
              </text:list-item>
            </text:list>
            <text:list text:style-name="id1-3-2-1-3-5">
              <text:list-item text:style-override="id1-3-2-1-3-5-1">
                <text:number/>
                <text:list text:style-name="id1-3-2-1-3-5-1-2">
                  <text:list-item text:style-override="id1-3-2-1-3-5-1-2-1">
                    <text:number>•</text:number>
                    <text:p text:style-name="al">lid 1: b. het beschermen van weggebruikers en passagiers;</text:p>
                  </text:list-item>
                  <text:list-item text:style-override="id1-3-2-1-3-5-1-2-2">
                    <text:number>•</text:number>
                    <text:p text:style-name="al"> lid 1: d. het zoveel mogelijk waarborgen van de vrijheid van het verkeer. </text:p>
                  </text:list-item>
                </text:list>
              </text:list-item>
            </text:list>
            <text:list text:style-name="id1-3-2-1-3-6">
              <text:list-item text:style-override="id1-3-2-1-3-6-1">
                <text:number>•</text:number>
                <text:p text:style-name="al">overeenkomstig artikel 24 van het BABW overleg is gevoerd met de gemachtigde korpschef van de politie; </text:p>
              </text:list-item>
              <text:list-item text:style-override="id1-3-2-1-3-6-2">
                <text:number>•</text:number>
                <text:p text:style-name="al"> niet is gebleken dat door het instellen van een individuele gehandicaptenparkeerplaats op kenteken belanghebbende onevenredig worden benadeeld, dan wel een onduidelijke verkeerssituatie ontstaat; </text:p>
              </text:list-item>
            </text:list>
            <text:p text:style-name="considerans.al">nemen, gelet op het voorgaande, het volgende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inrichten van een individuele gehandicaptenparkeerplaats op kenteken in de Getouwstraat ter hoogte van huisnummer 10 door het plaatsen van bord E06 uit bijlage 1 van het RVV 1990, met een onderbord met vermelding van het kenteken van de auto van de aanvrager; </text:p>
              </text:list-item>
            </text:list>
            <text:p text:style-name="last-al">Een en ander volgens het bij dit verkeersbesluit behorende tekening met kenmerk 762-2024GEL04-GPP-260805-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27 augustus 2026 </text:span>
          </text:p>
          </text:section>
          <text:section text:name="ondertekening_id1-3-2-3-2">
            <text:p><text:span text:style-name="deze">Namens burgemeester en wethouders,</text:span></text:p>
          </text:section>
          <text:section text:name="ondertekening_id1-3-2-3-3">
            <text:p><text:span text:style-name="deze">Jacco Peter Hooiveld</text:span></text:p>
          </text:section>
          <text:section text:name="ondertekening_id1-3-2-3-4">
            <text:p><text:span text:style-name="organisatie">Teammanager Realisatie</text:span></text:p>
          </text:section>
        </text:section>
        <text:section text:name="bezwaarschrift_id1-3-2-4" text:style-name="bezwaarschrift">
          <text:p text:style-name="bezwaarschrift_top"/>
          <text:p text:style-name="bezwaarschrift_al">
          <text:span text:style-name="nadrukvet">Bezwaarprocedure</text:span>
        </text:p>
          <text:p text:style-name="bezwaarschrift_al">Op 27 augustus 2026 wordt dit besluit bekendgemaakt in het Gemeenteblad. Het besluit met tekening ligt vanaf 27 augustus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Externe link: https://www.geldrop-mierlo.nl/bezwaar-maken/.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8.21951219512195mm"><draw:image xlink:href="Pictures/Schermafbeelding2026-08-21110833i89647755-0499-4057-a09d-8b5f332d7d2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00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van een individuele gehandicaptenparkeerplaats op kenteken  - aan Getouwstraat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805</meta:user-defined>
    <meta:user-defined meta:name="OVERHEIDop.verkeersbordcode">E6</meta:user-defined>
    <dc:language>nl</dc:language>
    <meta:user-defined meta:name="OVERHEIDop.locatietype/OVERHEIDop.gebiedsmarkering">Weg</meta:user-defined>
    <meta:user-defined meta:name="DC.title">Verkeersbesluit voor het inrichten van een individuele gehandicaptenparkeerplaats op kenteken ten behoeve van een bewoner aan Getouwstraat te Geldrop</meta:user-defined>
    <meta:user-defined meta:name="DCTERMS.W3CDTF/DCTERMS.available">2026-08-27</meta:user-defined>
    <meta:user-defined meta:name="OVERHEIDop.externeBijlage">Bijlage|exb-2026-29944</meta:user-defined>
    <meta:user-defined meta:name="DCTERMS.W3CDTF/OVERHEIDop.jaargang">2026</meta:user-defined>
    <meta:user-defined meta:name="OVERHEIDop.publicationIssue">400004</meta:user-defined>
    <meta:user-defined meta:name="OVERHEIDop.GmbID/DC.identifier">gmb-2026-400004</meta:user-defined>
    <meta:user-defined meta:name="OVERHEIDop.versieInformatie"/>
  </office:meta>
</office:document-meta>
</file>