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reguliere procedure, Kallenbroekerweg 103 Barneveld, het uitbreiden van de woning aan de achterzijde.</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Buiten behandeling. Het zaaknummer is 2026W0712.</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20 augustus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40000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0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0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Buiten behandeling, reguliere procedure, Kallenbroekerweg 103 Barneveld, het uitbreiden van de woning aan de achterzijde.</meta:user-defined>
    <meta:user-defined meta:name="DCTERMS.W3CDTF/DCTERMS.available">2026-08-25</meta:user-defined>
    <meta:user-defined meta:name="DCTERMS.W3CDTF/OVERHEIDop.jaargang">2026</meta:user-defined>
    <meta:user-defined meta:name="OVERHEIDop.publicationIssue">400000</meta:user-defined>
    <meta:user-defined meta:name="OVERHEIDop.GmbID/DC.identifier">gmb-2026-400000</meta:user-defined>
    <meta:user-defined meta:name="OVERHEIDop.versieInformatie"/>
  </office:meta>
</office:document-meta>
</file>