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Albrondalaan 12, 8801 BZ in Frane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55318, voor een omgevingsvergunning op de locatie Albrondalaan 12, 8801 BZ in Franeker. De vergunning is verleend. Het besluit betreft het renoveren/verduurzamen van het dak. </text:p>
            <text:p text:style-name="common-al">Het besluit is verzonden op 21-08-2026.</text:p>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999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9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9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55318</meta:user-defined>
    <meta:user-defined meta:name="DCTERMS.abstract">Verleende omgevingsvergunning voor het renoveren/verduurzamen van het dak op de locatie Albrondalaan 12, 8801 BZ in Franeker.</meta:user-defined>
    <dc:language>nl</dc:language>
    <meta:user-defined meta:name="OVERHEIDop.locatietype/OVERHEIDop.gebiedsmarkering">Punt</meta:user-defined>
    <meta:user-defined meta:name="DC.title">Kennisgeving besluit op aanvraag omgevingsvergunning Albrondalaan 12, 8801 BZ in Franeker</meta:user-defined>
    <meta:user-defined meta:name="DCTERMS.W3CDTF/DCTERMS.available">2026-08-25</meta:user-defined>
    <meta:user-defined meta:name="DCTERMS.W3CDTF/OVERHEIDop.jaargang">2026</meta:user-defined>
    <meta:user-defined meta:name="OVERHEIDop.publicationIssue">399999</meta:user-defined>
    <meta:user-defined meta:name="OVERHEIDop.GmbID/DC.identifier">gmb-2026-399999</meta:user-defined>
    <meta:user-defined meta:name="OVERHEIDop.versieInformatie"/>
  </office:meta>
</office:document-meta>
</file>