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en uitvoeren sloopwerkzaamheden aan de Beekstraat 8A, 7227NC Tol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 en uitvoeren sloopwerkzaamheden aan de Beekstraat 8A, 7227NC Toldijk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52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99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52</meta:user-defined>
    <meta:user-defined meta:name="DCTERMS.abstract">Betreft: sloopmelding op locatie Beekstraat 8A, 7227NC Toldijk</meta:user-defined>
    <dc:language>nl</dc:language>
    <meta:user-defined meta:name="OVERHEIDop.locatietype/OVERHEIDop.gebiedsmarkering">Vlak</meta:user-defined>
    <meta:user-defined meta:name="DC.title">Melding voor het verwijderen van asbesthoudende materialen en uitvoeren sloopwerkzaamheden aan de Beekstraat 8A, 7227NC Told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96</meta:user-defined>
    <meta:user-defined meta:name="OVERHEIDop.GmbID/DC.identifier">gmb-2026-399996</meta:user-defined>
    <meta:user-defined meta:name="OVERHEIDop.versieInformatie"/>
  </office:meta>
</office:document-meta>
</file>