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Terasjesfestival op 4 septenber 2026, Centrum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Terasjesfestival op 4 septenber 2026 in het Centrum van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21-08-2026. We nemen waarschijnlijk voor 15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999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9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3794026</meta:user-defined>
    <dc:language>nl</dc:language>
    <meta:user-defined meta:name="OVERHEIDop.locatietype/OVERHEIDop.gebiedsmarkering">Punt</meta:user-defined>
    <meta:user-defined meta:name="DC.title">Aanvraag Evenementenvergunning, Terasjesfestival op 4 septenber 2026, Centrum Mepp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95</meta:user-defined>
    <meta:user-defined meta:name="OVERHEIDop.GmbID/DC.identifier">gmb-2026-399995</meta:user-defined>
    <meta:user-defined meta:name="OVERHEIDop.versieInformatie"/>
  </office:meta>
</office:document-meta>
</file>