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cht van Guinea te Goes - Besluit op aanvraag Vergunning obstakels op openbare weg voor het inrichten van een bouwplaats van 28 augustus tot en met 2 april 202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1 augustus 2026 een Vergunning obstakels op openbare weg hebben verleend voor het inrichten van een bouwplaats van 28 augustus tot en met 2 april 2027 op de locatie Bocht van Guinea te Goes. Het besluit is geregistreerd onder nummer Z2026-00005594.</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99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94</meta:user-defined>
    <meta:user-defined meta:name="DCTERMS.abstract">Bocht van Guinea te Goes - Besluit op aanvraag Vergunning obstakels op openbare weg voor het inrichten van een bouwplaats van 28 augustus tot en met 2 april 2027</meta:user-defined>
    <dc:language>nl</dc:language>
    <meta:user-defined meta:name="OVERHEIDop.locatietype/OVERHEIDop.gebiedsmarkering">Punt</meta:user-defined>
    <meta:user-defined meta:name="DC.title">Bocht van Guinea te Goes - Besluit op aanvraag Vergunning obstakels op openbare weg voor het inrichten van een bouwplaats van 28 augustus tot en met 2 april 2027</meta:user-defined>
    <meta:user-defined meta:name="DCTERMS.W3CDTF/DCTERMS.available">2026-08-25</meta:user-defined>
    <meta:user-defined meta:name="DCTERMS.W3CDTF/OVERHEIDop.jaargang">2026</meta:user-defined>
    <meta:user-defined meta:name="OVERHEIDop.publicationIssue">399979</meta:user-defined>
    <meta:user-defined meta:name="OVERHEIDop.GmbID/DC.identifier">gmb-2026-399979</meta:user-defined>
    <meta:user-defined meta:name="OVERHEIDop.versieInformatie"/>
  </office:meta>
</office:document-meta>
</file>