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085526i1079c84a-0c82-4f4d-85c5-d5a23ae6d57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4">
      <text:list-level-style-bullet text:bullet-char="•" text:level="1">
        <style:list-level-properties text:min-label-width="10mm"/>
      </text:list-level-style-bullet>
    </text:list-style>
    <text:list-style style:name="id1-3-2-2-5-3-5">
      <text:list-level-style-bullet text:bullet-char="•" text:level="1">
        <style:list-level-properties text:min-label-width="10mm"/>
      </text:list-level-style-bullet>
    </text:list-style>
    <text:list-style style:name="id1-3-2-2-5-3-6">
      <text:list-level-style-bullet text:bullet-char="•" text:level="1">
        <style:list-level-properties text:min-label-width="10mm"/>
      </text:list-level-style-bullet>
    </text:list-style>
    <text:list-style style:name="id1-3-2-2-5-3-7">
      <text:list-level-style-bullet text:bullet-char="•" text:level="1">
        <style:list-level-properties text:min-label-width="10mm"/>
      </text:list-level-style-bullet>
    </text:list-style>
    <text:list-style style:name="id1-3-2-2-5-3-8">
      <text:list-level-style-bullet text:bullet-char="•" text:level="1">
        <style:list-level-properties text:min-label-width="10mm"/>
      </text:list-level-style-bullet>
    </text:list-style>
    <text:list-style style:name="id1-3-2-2-5-3-9">
      <text:list-level-style-bullet text:bullet-char="•" text:level="1">
        <style:list-level-properties text:min-label-width="10mm"/>
      </text:list-level-style-bullet>
    </text:list-style>
    <text:list-style style:name="id1-3-2-2-5-3-10">
      <text:list-level-style-bullet text:bullet-char="•" text:level="1">
        <style:list-level-properties text:min-label-width="10mm"/>
      </text:list-level-style-bullet>
    </text:list-style>
    <text:list-style style:name="id1-3-2-2-7-5">
      <text:list-level-style-bullet text:bullet-char="-" text:level="1">
        <style:list-level-properties text:min-label-width="10mm"/>
      </text:list-level-style-bullet>
    </text:list-style>
    <text:list-style style:name="id1-3-2-2-7-5-1">
      <text:list-level-style-bullet text:bullet-char="-" text:level="1">
        <style:list-level-properties text:min-label-width="10mm"/>
      </text:list-level-style-bullet>
    </text:list-style>
    <text:list-style style:name="id1-3-2-2-7-5-2">
      <text:list-level-style-bullet text:bullet-char="-" text:level="1">
        <style:list-level-properties text:min-label-width="10mm"/>
      </text:list-level-style-bullet>
    </text:list-style>
    <text:list-style style:name="id1-3-2-2-7-5-3">
      <text:list-level-style-bullet text:bullet-char="-" text:level="1">
        <style:list-level-properties text:min-label-width="10mm"/>
      </text:list-level-style-bullet>
    </text:list-style>
  </office:automatic-styles>
  <office:body>
    <office:text>
      <text:p text:style-name="new_page_staatscourant"/>
      <text:p text:style-name="single-kop-titel">Beleidsregel samenscholing en ongeregeldheden Almere centrum 25 augustus 2026</text:p>
      <text:section text:name="regeling_id1-3-2" text:style-name="regeling">
        <text:section text:name="aanhef_id1-3-2-1" text:style-name="aanhef">
          <text:section text:name="preambule_id1-3-2-1-1" text:style-name="preambule">
            <text:p text:style-name="al">De burgemeester van de gemeente Almere;</text:p>
            <text:p text:style-name="al"/>
            <text:list text:style-name="id1-3-2-1-1-3">
              <text:list-item text:style-override="id1-3-2-1-1-3-1">
                <text:number>-</text:number>
                <text:p text:style-name="al">gelet op artikel 2:1 Algemene Plaatselijke Verordening gemeente Almere 2011;</text:p>
              </text:list-item>
              <text:list-item text:style-override="id1-3-2-1-1-3-2">
                <text:number>-</text:number>
                <text:p text:style-name="al">na advisering door de politie en afstemming hieromtrent in de Driehoek.</text:p>
              </text:list-item>
            </text:list>
            <text:p text:style-name="al">Overwegende dat:</text:p>
            <text:list text:style-name="id1-3-2-1-1-5">
              <text:list-item text:style-override="id1-3-2-1-1-5-1">
                <text:number>•</text:number>
                <text:p text:style-name="al">de burgemeester verantwoordelijk is voor de handhaving van de openbare orde en in dat kader richting geeft aan de toepassing van artikel 2:1 APV; </text:p>
              </text:list-item>
              <text:list-item text:style-override="id1-3-2-1-1-5-2">
                <text:number>•</text:number>
                <text:p text:style-name="al">het wenselijk is om een beleidsregel ten behoeve van de handhaving van artikel 2:1 van de APV op te stellen in de zin van artikel 4:81 van de Algemene wet bestuursrecht;</text:p>
              </text:list-item>
              <text:list-item text:style-override="id1-3-2-1-1-5-3">
                <text:number>•</text:number>
                <text:p text:style-name="al">de beleidsregel richting geeft aan de handhavingsprioriteiten en de daaruit voortvloeiende inzet ten aanzien van artikel 2:1 van de APV.</text:p>
              </text:list-item>
            </text:list>
            <text:p text:style-name="al">Besluit vast te stellen de</text:p>
            <text:p text:style-name="al"/>
            <text:p text:style-name="al">Beleidsregel samenscholing en ongeregeldheden Almere centrum 25 augustus 2026</text:p>
          </text:section>
        </text:section>
        <text:section text:name="regeling-tekst_id1-3-2-2" text:style-name="regeling-tekst">
          <text:section text:name="artikel_id1-3-2-2-1" text:style-name="artikel">
            <text:p text:style-name="artikel_kop_titel"><text:span text:style-name="artikel_kop_label"/> <text:span text:style-name="artikel_kop_nr"/> Achtergrond</text:p>
            <text:p text:style-name="al">Op 24 februari 2026 is, na afstemming met politie en Openbaar Ministerie, de ‘Beleidsregel samenscholing en ongeregeldheden Almere centrum’ (hierna: de beleidsregel) in werking getreden als onderdeel van de brede ‘Aanpak overlast centrum’. Aanleiding voor de beleidsregel was een toename van overlast en openbare-ordeverstoringen in het stadscentrum van Almere. Uit informatie van de politie bleek onder meer sprake van overlastgevende groepsvorming, drugsgerelateerde overlast, intimidatie van omstanders, geweldsincidenten en andere vormen van ontoelaatbaar gedrag in de openbare ruimte. De beleidsregel is voor een periode van zes maanden vastgesteld. De beleidsregel introduceert geen nieuwe maatregelen of bevoegdheden, maar beoogt binnen een brede preventieve en repressieve aanpak duidelijke richtlijnen te bieden over de wijze waarop het al bestaande samenscholingsverbod kan worden toegepast. Binnen de aanpak is daarmee een bestaande bevoegdheid ingezet om ongeregeldheden en ontoelaatbaar gedrag adequaat te kunnen aanpakken. De beleidsregel geldt tot en met 24 augustus 2026.</text:p>
          </text:section>
          <text:section text:name="artikel_id1-3-2-2-2" text:style-name="artikel">
            <text:p text:style-name="artikel_kop_titel"><text:span text:style-name="artikel_kop_label"/> <text:span text:style-name="artikel_kop_nr"/> Scala aan maatregelen</text:p>
            <text:p text:style-name="al">De beleidsregel maakt onderdeel uit van een breed pakket aan maatregelen binnen de aanpak van overlast in het centrum. Naast de inzet van repressieve maatregelen, zijn de overlast veroorzakende personen structureel in beeld en is, waar mogelijk, ingezet op hulpverlening, specialistisch jongerenwerk ofwel een persoonsgerichte aanpak. Bij (jeugd)overlast worden ouders geïnformeerd, kunnen zorgmeldingen worden gedaan en kan HALT betrokken worden om zo tot eventuele positieve gedragsveranderingen te komen. Indien preventieve interventies onvoldoende effect sorteren of niet mogelijk zijn, worden aanvullende repressieve en bestuurlijke maatregelen ingezet. Deze maatregelen zijn gericht op het beëindigen van overlast en het voorkomen van nieuwe verstoringen van de openbare orde. Notoire overlastgevende personen krijgen daarbij extra aandacht van de politie en gemeente. Eveneens kunnen andere bestuurlijke maatregelen – waaronder een last onder dwangsom of gebiedsverbod – worden opgelegd tegen notoire overlastgevende personen. Deze aanvullende maatregelen blijven onverkort beschikbaar naast de toepassing van de beleidsregel.</text:p>
          </text:section>
          <text:section text:name="artikel_id1-3-2-2-3" text:style-name="artikel">
            <text:p text:style-name="artikel_kop_titel"><text:span text:style-name="artikel_kop_label"/> <text:span text:style-name="artikel_kop_nr"/> Toepassing en verlenging van de beleidsregel</text:p>
            <text:p text:style-name="al">Sinds de inwerkingtreding van de beleidsregel op 24 februari 2026 zijn er door de politie meerdere individuen in groepsverband gecontroleerd naar aanleiding van (meldingen over) samenscholing, ontoelaatbaar gedrag en ongeregeldheden in het stadscentrum van Almere centrum. In alle gevallen hebben de betrokkenen eerst van een politiefunctionaris de aanwijzing gekregen om het gebied te verlaten. Als hier geen opvolging aan gegeven werd, volgde een bekeuring. Meerdere personen hebben een dergelijke bekeuring ontvangen. </text:p>
            <text:p text:style-name="al"/>
            <text:p text:style-name="al">De bevindingen zijn vanuit alle betrokken partners positief. Sinds de toepassing van de beleidsregel is een afname zichtbaar van groepsgerelateerde ongeregeldheden en overlast in het centrumgebied. Tegelijkertijd blijkt uit signalen van politie en gemeente dat aandacht voor dit fenomeen noodzakelijk blijft. Het risico op overlastgevende groepsvorming en verstoringen van de openbare orde is niet verdwenen. Voortzetting van de beleidsregel wordt daarom noodzakelijk geacht om de bereikte resultaten te bestendigen, de ingezette aanpak voort te zetten en ook in de komende periode effectief te kunnen optreden tegen samenscholing en ongeregeldheden. Om die reden wordt de beleidsregel met één jaar verlengd.</text:p>
          </text:section>
          <text:section text:name="artikel_id1-3-2-2-4" text:style-name="artikel">
            <text:p text:style-name="artikel_kop_titel"><text:span text:style-name="artikel_kop_label"/> <text:span text:style-name="artikel_kop_nr"/> Samenscholingsverbod </text:p>
            <text:p text:style-name="al">Op grond van artikel 2:1 van de Algemene Plaatselijke Verordening gemeente Almere 2011 (hierna: APV) is het verboden op een openbare plaats deel te nemen aan een samenscholing, onnodig op te dringen of door uitdagend gedrag aanleiding te geven tot ongeregeldheden. Op bevel van een ambtenaar van politie is een persoon verplicht zijn weg te vervolgen of zich in de door hem aangewezen richting te verwijderen als diegene op een openbare plaats:</text:p>
            <text:list text:style-name="id1-3-2-2-4-3">
              <text:list-item text:style-override="id1-3-2-2-4-3-1">
                <text:number>-</text:number>
                <text:p text:style-name="al">aanwezig is bij een voorval waardoor ongeregeldheden ontstaan of dreigen te ontstaan;</text:p>
              </text:list-item>
              <text:list-item text:style-override="id1-3-2-2-4-3-2">
                <text:number>-</text:number>
                <text:p text:style-name="al">aanwezig is bij een gebeurtenis die aanleiding geeft tot toeloop van publiek waardoor ongeregeldheden ontstaan of dreigen te ontstaan, of</text:p>
              </text:list-item>
              <text:list-item text:style-override="id1-3-2-2-4-3-3">
                <text:number>-</text:number>
                <text:p text:style-name="al">zich bevindt in of aanwezig is bij een samenscholing.</text:p>
              </text:list-item>
            </text:list>
            <text:p text:style-name="al">Het niet opvolgen van een bevel van een politieambtenaar levert een overtreding op van artikel 2:1 van de APV. De bevoegdheid om handhavend op te treden als artikel 2:1 van de APV wordt overtreden, volgt daarmee rechtstreeks uit de APV. De beleidsregel introduceert geen nieuwe bevoegdheden, maar geeft nadere invulling aan de wijze waarop het bestaande samenscholingsverbod en de daarmee samenhangende handhaving binnen het aangewezen gebied worden toegepast.</text:p>
          </text:section>
          <text:section text:name="artikel_id1-3-2-2-5" text:style-name="artikel">
            <text:p text:style-name="artikel_kop_titel"><text:span text:style-name="artikel_kop_label"/> <text:span text:style-name="artikel_kop_nr"/> Gebieden</text:p>
            <text:p text:style-name="al">De overlast waarop de beleidsregel ziet, concentreert zich voornamelijk in de omgeving van Almere centrum. Het gehele gebied wordt in dit besluit aangeduid als ‘Almere centrum’. Deze beleidsregel geldt voor het gebied dat omgeven wordt door de volgende straten en watergangen: </text:p>
            <text:list text:style-name="id1-3-2-2-5-3">
              <text:list-item text:style-override="id1-3-2-2-5-3-1">
                <text:number>•</text:number>
                <text:p text:style-name="al">de Stadswetering, </text:p>
              </text:list-item>
              <text:list-item text:style-override="id1-3-2-2-5-3-2">
                <text:number>•</text:number>
                <text:p text:style-name="al">Weerwater (m.u.v. het Flevoziekenhuis), </text:p>
              </text:list-item>
              <text:list-item text:style-override="id1-3-2-2-5-3-3">
                <text:number>•</text:number>
                <text:p text:style-name="al">De Pier, </text:p>
              </text:list-item>
              <text:list-item text:style-override="id1-3-2-2-5-3-4">
                <text:number>•</text:number>
                <text:p text:style-name="al">Olstgracht, </text:p>
              </text:list-item>
              <text:list-item text:style-override="id1-3-2-2-5-3-5">
                <text:number>•</text:number>
                <text:p text:style-name="al">Giethoornbrug, </text:p>
              </text:list-item>
              <text:list-item text:style-override="id1-3-2-2-5-3-6">
                <text:number>•</text:number>
                <text:p text:style-name="al">Coevoordensingel, </text:p>
              </text:list-item>
              <text:list-item text:style-override="id1-3-2-2-5-3-7">
                <text:number>•</text:number>
                <text:p text:style-name="al">Delfzijlsingel, </text:p>
              </text:list-item>
              <text:list-item text:style-override="id1-3-2-2-5-3-8">
                <text:number>•</text:number>
                <text:p text:style-name="al">Hoogezandstraat, </text:p>
              </text:list-item>
              <text:list-item text:style-override="id1-3-2-2-5-3-9">
                <text:number>•</text:number>
                <text:p text:style-name="al">Landvoogdpad, </text:p>
              </text:list-item>
              <text:list-item text:style-override="id1-3-2-2-5-3-10">
                <text:number>•</text:number>
                <text:p text:style-name="al">J. Algerapad. </text:p>
              </text:list-item>
            </text:list>
            <text:p text:style-name="al">De genoemde straten en watergangen die de begrenzing van het gebied vormen, maken deel uit van het gebied waarvoor de beleidsregel geldt. De exacte begrenzing is weergegeven op de bij deze beleidsregel behorende kaart (bijlage). </text:p>
          </text:section>
          <text:section text:name="artikel_id1-3-2-2-6" text:style-name="artikel">
            <text:p text:style-name="artikel_kop_titel"><text:span text:style-name="artikel_kop_label"/> <text:span text:style-name="artikel_kop_nr"/> Geldigheidsduur </text:p>
            <text:p text:style-name="al">De Beleidsregel is na inwerkingtreding op iedere dag en gedurende de gehele dag van kracht en geldt tot en met 25 augustus 2027. Voor afloop van deze termijn vindt er een evaluatie plaats en wordt beoordeeld of verlenging noodzakelijk is. </text:p>
          </text:section>
          <text:section text:name="artikel_id1-3-2-2-7" text:style-name="artikel">
            <text:p text:style-name="artikel_kop_titel"><text:span text:style-name="artikel_kop_label"/> <text:span text:style-name="artikel_kop_nr"/> Handhaving</text:p>
            <text:p text:style-name="al">De verboden in artikel 2:1 van de APV worden gehandhaafd ten aanzien van personen die zich op een openbare plaats bevinden en door hun gedrag bijdragen aan overlast of verstoring van de openbare orde. Het gaat daarbij ook om overlastgevende groepen die een aanzuigende werking hebben. </text:p>
            <text:p text:style-name="al"/>
            <text:p text:style-name="al">Of sprake is van 'samenscholing', is afhankelijk van de concrete omstandigheden van het geval. Het moet in ieder geval gaan om het samenscholen van drie of meer personen. Dit betekent niet het bijeenkomen van drie of meer personen maar om het in groepsverband ophouden waardoor er sprake is van een samenscholing en/of het (dreigen) ontstaan van ongeregeldheden. Het tijdselement speelt daarbij een rol: het samenzijn in kwestie zal enige tijd moeten duren, wil sprake zijn van samenscholing in de zin van de APV. Het begrip samenscholing omvat niet slechts het groepsgewijs staan. Ook het zich anderszins ophouden in een groep kan onder dit begrip vallen. Van het in groepsverband ophouden of bewegen zonder redelijk doel kan in ieder geval sprake zijn als:</text:p>
            <text:list text:style-name="id1-3-2-2-7-5">
              <text:list-item text:style-override="id1-3-2-2-7-5-1">
                <text:number>-</text:number>
                <text:p text:style-name="al">uit meldingen van omwonenden of andere betrokkenen, dan wel uit eigen waarneming(en) van de politie of gemeentelijke toezichthouders blijkt dat een groep al een tijd in de openbare ruimte aanwezig is, (geluids)hinder veroorzaakt en geen ander duidelijk doel heeft dan aldaar samen te komen en ter plaatse te blijven;</text:p>
              </text:list-item>
              <text:list-item text:style-override="id1-3-2-2-7-5-2">
                <text:number>-</text:number>
                <text:p text:style-name="al">de groep zich bevindt op één of meer locaties waar in de periode ervoor herhaaldelijk (geluids)hinder en/of andere vormen van overlast door groepen hebben voorgedaan;</text:p>
              </text:list-item>
              <text:list-item text:style-override="id1-3-2-2-7-5-3">
                <text:number>-</text:number>
                <text:p text:style-name="al">de groep zich bevindt op een locatie waar door groepen structureel overlast heeft plaatsgevonden en de openbare orde herhaaldelijk wordt verstoord.</text:p>
              </text:list-item>
            </text:list>
            <text:p text:style-name="al">In het proces-verbaal wordt een beschrijving gegeven van de feitelijke situatie die zich op dat moment voordoet. Daarbij wordt aangegeven wat de groepsdynamiek is (hoeveelheid aanwezige personen, welke overlast wordt veroorzaakt etc.). Uit de waarnemingen en omstandigheden van het geval moet duidelijk blijken dat er sprake is van een samenscholing. Het enkele feit dat een persoon zich op de betreffende locatie bevindt, betekent niet zonder meer dat deze persoon deelneemt aan een samenscholing.</text:p>
          </text:section>
          <text:section text:name="artikel_id1-3-2-2-8" text:style-name="artikel">
            <text:p text:style-name="artikel_kop_titel"><text:span text:style-name="artikel_kop_label"/> <text:span text:style-name="artikel_kop_nr"/> Strafbepaling</text:p>
            <text:p text:style-name="al">Overtreding van de verboden in artikel 2:1 van de APV is strafbaar gesteld in artikel 6:1 van de APV. Overtreding kan worden gestraft met hechtenis van ten hoogste drie maanden of met een geldboete van de tweede categorie.</text:p>
          </text:section>
          <text:section text:name="artikel_id1-3-2-2-9" text:style-name="artikel">
            <text:p text:style-name="artikel_kop_titel"><text:span text:style-name="artikel_kop_label"/> <text:span text:style-name="artikel_kop_nr"/> Inwerkingtreding</text:p>
            <text:p text:style-name="al">Deze beleidsregel treedt in werking op 25 augustus 2026 en van kracht is tot en met 24 augustus 2027.</text:p>
          </text:section>
        </text:section>
        <text:section text:name="regeling-sluiting_id1-3-2-3" text:style-name="regeling-sluiting">
          <text:section text:name="ondertekening_id1-3-2-3-1">
            <text:p><text:span text:style-name="functie">Aldus vastgesteld te Almere op 18 augustus 2026</text:span></text:p>
          </text:section>
          <text:section text:name="ondertekening_id1-3-2-3-2">
            <text:p><text:span text:style-name="functie"/></text:p>
            <text:p><text:span text:style-name="functie">de burgemeester </text:span></text:p>
            <text:p><text:span text:style-name="functie">W.H.J.M. van der Loo</text:span></text:p>
          </text:section>
        </text:section>
        <text:section text:name="bijlage_id1-3-2-4" text:style-name="bijlage">
          <text:p text:style-name="bijlage_top"/>
          <text:p text:style-name="hoofdstuk_kop"><text:span text:style-name="label">Bijlage</text:span> <text:span text:style-name="nr">bij</text:span> Beleidsregel samenscholing en ongeregeldheden Almere centrum 25 augustus 2026 </text:p>
          <text:p text:style-name="al"/>
          <text:p text:style-name="al">
          <text:span text:style-name="nadrukvet">KAART ALMERE CENTRUM </text:span>
        </text:p>
          <text:p text:style-name="al">
          <draw:frame><draw:text-box><text:section text:name="plaatje_id1-3-2-4-4-1" text:style-name="plaatje">
            <text:p text:style-name="illustratie_id1-3-2-4-4-1-1"><draw:frame draw:style-name="illustratie_id1-3-2-4-4-1-1" text:anchor-type="paragraph" svg:width="153mm" svg:height="219.49245283018865mm"><draw:image xlink:href="Pictures/Schermafbeelding2026-08-21085526i1079c84a-0c82-4f4d-85c5-d5a23ae6d57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99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lmere</meta:user-defined>
    <meta:user-defined meta:name="OVERHEID.Informatietype/DC.type">officiële publicatie</meta:user-defined>
    <meta:user-defined meta:name="OVERHEIDop.Rubriek/DC.type">beleidsregel</meta:user-defined>
    <meta:user-defined meta:name="OVERHEID.Gemeente/DCTERMS.publisher">Almere</meta:user-defined>
    <meta:user-defined meta:name="OVERHEID.Gemeente/OVERHEID.authority">Almere</meta:user-defined>
    <meta:user-defined meta:name="OVERHEID.TaxonomieBeleidsagendaDecentraal/OVERHEID.category">Openbare orde en veiligheid | Organisatie en beleid</meta:user-defined>
    <meta:user-defined meta:name="DC.source">artikel 2:1 Algemene Plaatselijke Verordening gemeente Almere 2011]|[https://lokaleregelgeving.overheid.nl/CVDR96108/17#hoofdstuk_2._paragraaf_n1_artikel_2:1</meta:user-defined>
    <meta:user-defined meta:name="DCTERMS.alternative">Beleidsregel samenscholing en ongeregeldheden Almere centrum 25 augustus 2026</meta:user-defined>
    <dc:language>nl</dc:language>
    <meta:user-defined meta:name="OVERHEIDop.locatietype/OVERHEIDop.gebiedsmarkering">Gemeente</meta:user-defined>
    <meta:user-defined meta:name="DC.title">Beleidsregel samenscholing en ongeregeldheden Almere centrum 25 augustus 2026</meta:user-defined>
    <meta:user-defined meta:name="DCTERMS.W3CDTF/DCTERMS.available">2026-08-24</meta:user-defined>
    <meta:user-defined meta:name="DCTERMS.W3CDTF/OVERHEIDop.jaargang">2026</meta:user-defined>
    <meta:user-defined meta:name="OVERHEIDop.publicationIssue">399974</meta:user-defined>
    <meta:user-defined meta:name="OVERHEIDop.betreftRegeling">CVDR765783_1</meta:user-defined>
    <meta:user-defined meta:name="xs:date/OVERHEIDop.startdatum">2026-08-25</meta:user-defined>
    <meta:user-defined meta:name="xs:date/OVERHEIDop.einddatum">2027-08-25</meta:user-defined>
    <meta:user-defined meta:name="OVERHEIDop.GmbID/DC.identifier">gmb-2026-399974</meta:user-defined>
    <meta:user-defined meta:name="OVERHEIDop.versieInformatie"/>
  </office:meta>
</office:document-meta>
</file>