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Heerenland 3 t/m 9, Hansput 11 t/m 31 en 8 t/m 34, De Rein 14 t/m 20 en 1 t/m 33A, Heijense Put 1 t/m 3 en 2 t/m 8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57 grondgebonden woningen</text:p>
            <text:p text:style-name="common-al">
            <text:span text:style-name="nadrukvet">Locatie: </text:span>Heerenland 3 t/m 9, Hansput 11 t/m 31 en 8 t/m 34, De Rein 14 t/m 20 en 1 t/m 33A, Heijense Put 1 t/m 3 en 2 t/m 8, Geleen.</text:p>
            <text:p text:style-name="common-al">
            <text:span text:style-name="nadrukvet">Kenmerk: </text:span>2026-00002126</text:p>
            <text:p text:style-name="common-al">
            <text:span text:style-name="nadrukvet">Besluit datum: </text:span>21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99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126</meta:user-defined>
    <meta:user-defined meta:name="DCTERMS.abstract">Betreft: Beschikking verlenging beslistermijn op locatie Heerenland 3 t/m 9, Hansput 11 t/m 31 en 8 t/m 34, De Rein 14 t/m 20 en 1 t/m 33A, Heijense Put 1 t/m 3 en 2 t/m 8, Geleen</meta:user-defined>
    <dc:language>nl</dc:language>
    <meta:user-defined meta:name="OVERHEIDop.locatietype/OVERHEIDop.gebiedsmarkering">Vlak</meta:user-defined>
    <meta:user-defined meta:name="DC.title">Kennisgeving termijnverlenging omgevingsvergunning, Heerenland 3 t/m 9, Hansput 11 t/m 31 en 8 t/m 34, De Rein 14 t/m 20 en 1 t/m 33A, Heijense Put 1 t/m 3 en 2 t/m 8, Gel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68</meta:user-defined>
    <meta:user-defined meta:name="OVERHEIDop.GmbID/DC.identifier">gmb-2026-399968</meta:user-defined>
    <meta:user-defined meta:name="OVERHEIDop.versieInformatie"/>
  </office:meta>
</office:document-meta>
</file>