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vervangen van dakkapellen op de woning en twee dakkapellen op een bijgebouw Hoofdweg-Zuid 64, 2912EE Nieuw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eft de Omgevingsdienst Midden-Holland (ODMH) namens gemeente Zuidplas besloten om de beslistermijn van de aanvraag met kenmerk 2026-00016190 voor het vervangen van dakkapellen op de woning en twee dakkapellen op een bijgebouw op de locatie Hoofdweg-Zuid 64, 2912EE Nieuwerkerk aan den IJssel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999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6190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vervangen van dakkapellen op de woning en twee dakkapellen op een bijgebouw Hoofdweg-Zuid 64, 2912EE Nieuwerkerk aan den IJss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67</meta:user-defined>
    <meta:user-defined meta:name="OVERHEIDop.GmbID/DC.identifier">gmb-2026-399967</meta:user-defined>
    <meta:user-defined meta:name="OVERHEIDop.versieInformatie"/>
  </office:meta>
</office:document-meta>
</file>