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uitvoeren van werkzaamheden aan de energie-infrastructuur te Verzoeklocatie 2026041402351, Ruigendijk en omgeving, Oudenh</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uitvoeren van werkzaamheden aan de energie-infrastructuur aan Verzoeklocatie 2026041402351, Ruigendijk en omgeving, Oudenhoorn</text:span>
          </text:p>
            <text:p text:style-name="common-al">De gemeente Voorne aan Zee heeft een omgevingsvergunning verleend. De gemeente geeft hiermee toestemming voor het uitvoeren van werkzaamheden aan de energie-infrastructuur aan Verzoeklocatie 2026041402351, Ruigendijk en omgeving, Oudenhoor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99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684302026</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Reguliere procedure - Verleend definitief besluit omgevingsvergunning voor het uitvoeren van werkzaamheden aan de energie-infrastructuur te Verzoeklocatie 2026041402351, Ruigendijk en omgeving, Oudenh</meta:user-defined>
    <meta:user-defined meta:name="DCTERMS.W3CDTF/DCTERMS.available">2026-08-25</meta:user-defined>
    <meta:user-defined meta:name="DCTERMS.W3CDTF/OVERHEIDop.jaargang">2026</meta:user-defined>
    <meta:user-defined meta:name="OVERHEIDop.publicationIssue">399960</meta:user-defined>
    <meta:user-defined meta:name="OVERHEIDop.GmbID/DC.identifier">gmb-2026-399960</meta:user-defined>
    <meta:user-defined meta:name="OVERHEIDop.versieInformatie"/>
  </office:meta>
</office:document-meta>
</file>