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bouwen van een transformator- en schakelstation, Edisonstraat ter hoogte van nummer 3A te Zoetermeer op 20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-08-2026 is een aanvraag omgevingsvergunning ontvangen voor het bouwen van een transformator- en schakelstation op locatie Edisonstraat ter hoogte van nummer 3a te Zoetermeer. De aanvraag is geregistreerd onder zaaknummer 2026-118120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995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6-118120</meta:user-defined>
    <meta:user-defined meta:name="DCTERMS.abstract">het bouwen van een transformator- en schakelstation</meta:user-defined>
    <dc:language>nl</dc:language>
    <meta:user-defined meta:name="OVERHEIDop.locatietype/OVERHEIDop.gebiedsmarkering">Vlak</meta:user-defined>
    <meta:user-defined meta:name="DC.title">Ingediende aanvraag omgevingsvergunning voor het bouwen van een transformator- en schakelstation, Edisonstraat ter hoogte van nummer 3A te Zoetermeer op 20-08-2026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56</meta:user-defined>
    <meta:user-defined meta:name="OVERHEIDop.GmbID/DC.identifier">gmb-2026-399956</meta:user-defined>
    <meta:user-defined meta:name="OVERHEIDop.versieInformatie"/>
  </office:meta>
</office:document-meta>
</file>