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afwijken van het omgevingsplan t.b.v. Dockyard Festival ADE 2026</text:p>
            <text:p text:style-name="common-al">Zaakadres: Westpoort Amsterdam </text:p>
            <text:p text:style-name="common-al">Datum ontvangst: 17-08-2026</text:p>
            <text:p text:style-name="common-al">Zaaknummer: Z2026-036409</text:p>
            <text:p text:style-name="common-al">DSO-nummer: 202608170035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95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95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95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6409</meta:user-defined>
    <meta:user-defined meta:name="DCTERMS.abstract">afwijken van het omgevingsplan t.b.v. Dockyard Festival ADE 2026</meta:user-defined>
    <dc:language>nl</dc:language>
    <meta:user-defined meta:name="OVERHEIDop.locatietype/OVERHEIDop.gebiedsmarkering">Vlak</meta:user-defined>
    <meta:user-defined meta:name="DC.title">Aanvraag omgevingsvergunning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953</meta:user-defined>
    <meta:user-defined meta:name="OVERHEIDop.GmbID/DC.identifier">gmb-2026-399953</meta:user-defined>
    <meta:user-defined meta:name="OVERHEIDop.versieInformatie"/>
  </office:meta>
</office:document-meta>
</file>