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Schuilenburg 130 2135GN Hoofddorp, het realiseren van een trapsparing naar de bestaande zolder, Datum verzonden: 21 augustus 2026, DSO-nummer: 2026051100391, Zaaknummer: 0394133574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99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357445</meta:user-defined>
    <meta:user-defined meta:name="DCTERMS.abstract">het realiseren van een trapsparing naar de bestaande zold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, Schuilenburg 130 2135GN Hoofddorp, het realiseren van een trapsparing naar de bestaande zolder, Datum verzonden: 21 augustus 2026, DSO-nummer: 2026051100391, Zaaknummer: 039413357445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50</meta:user-defined>
    <meta:user-defined meta:name="OVERHEIDop.GmbID/DC.identifier">gmb-2026-399950</meta:user-defined>
    <meta:user-defined meta:name="OVERHEIDop.versieInformatie"/>
  </office:meta>
</office:document-meta>
</file>