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verlengen van het tijdelijke bouwwerk poliklinische apotheek bouwdeel T10 UMCG, Hanzeplein 1, 9713 GZ Groningen, Hanzeplein 1 9713 GZ Gr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verlengen van het tijdelijke bouwwerk poliklinische apotheek bouwdeel T10 UMCG aan Hanzeplein 1  te Groningen  Hanzeplein 1 9713 GZ Groningen , dossiernummer GRN-00039733 </text:p>
            <text:p text:style-name="common-al">De volgende activiteiten zijn aangevraagd: </text:p>
            <text:p text:style-name="common-al">- Bouwactiviteit (omgevingsplan)</text:p>
            <text:p text:style-name="common-al"/>
            <text:p text:style-name="common-al">- Bouwactiviteit (technisch)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994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73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aanvraag omgevingsvergunning reguliere procedure, verlengen van het tijdelijke bouwwerk poliklinische apotheek bouwdeel T10 UMCG, Hanzeplein 1, 9713 GZ Groningen, Hanzeplein 1 9713 GZ Gro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47</meta:user-defined>
    <meta:user-defined meta:name="OVERHEIDop.GmbID/DC.identifier">gmb-2026-399947</meta:user-defined>
    <meta:user-defined meta:name="OVERHEIDop.versieInformatie"/>
  </office:meta>
</office:document-meta>
</file>