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legaliseren van de schuur en overkapping en omzetten van de gevel, Langeweg 3, 2995BJ Heerjansdam</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legaliseren van de schuur en overkapping en omzetten van de gevel op locatie Langeweg 3, 2995BJ Heerjansdam.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De aanvraag is geregistreerd onder zaaknummer Z2026-00010709.</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0 augustus 2026 en neemt daarover waarschijnlijk 15 okto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994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10709</meta:user-defined>
    <meta:user-defined meta:name="DCTERMS.abstract">Betreft: Aanvraag op locatie Langeweg 3, 2995BJ Heerjansdam</meta:user-defined>
    <dc:language>nl</dc:language>
    <meta:user-defined meta:name="OVERHEIDop.locatietype/OVERHEIDop.gebiedsmarkering">Vlak</meta:user-defined>
    <meta:user-defined meta:name="DC.title">Aanvraag vergunning voor het legaliseren van de schuur en overkapping en omzetten van de gevel, Langeweg 3, 2995BJ Heerjansdam</meta:user-defined>
    <meta:user-defined meta:name="DCTERMS.W3CDTF/DCTERMS.available">2026-08-25</meta:user-defined>
    <meta:user-defined meta:name="DCTERMS.W3CDTF/OVERHEIDop.jaargang">2026</meta:user-defined>
    <meta:user-defined meta:name="OVERHEIDop.publicationIssue">399943</meta:user-defined>
    <meta:user-defined meta:name="OVERHEIDop.GmbID/DC.identifier">gmb-2026-399943</meta:user-defined>
    <meta:user-defined meta:name="OVERHEIDop.versieInformatie"/>
  </office:meta>
</office:document-meta>
</file>