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 , Breestraat 18 2011ZZ Haarlem, 0392-2026-0106838, het restaureren van de balklaag van de begane grondvloer boven de kelder, verzonden 21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9993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106838</meta:user-defined>
    <meta:user-defined meta:name="DCTERMS.abstract">het restaureren van de balklaag van de begane grondvloer boven de keld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 , Breestraat 18 2011ZZ Haarlem, 0392-2026-0106838, het restaureren van de balklaag van de begane grondvloer boven de kelder, verzonden 21-08-2026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33</meta:user-defined>
    <meta:user-defined meta:name="OVERHEIDop.GmbID/DC.identifier">gmb-2026-399933</meta:user-defined>
    <meta:user-defined meta:name="OVERHEIDop.versieInformatie"/>
  </office:meta>
</office:document-meta>
</file>