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wijzigen van de tijdelijke woonunits "The Greenhouse Campus" aan Violierenweg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24308 Violierenweg 8a t/m 8e, 8g en 8h, 8j t/m 8n 10a t/m 10e, 10g en 10h, 10j t/m 10n 12a t/m 12e, 12g en 12h, 12j t/m 12n 14a t/m 14e, 14g en 14h, 14j t/m 14n 16a t/m 16e, 16g en 16h, 16j t/m 16n 18a t/m 18e, 18g en 18h, 18j t/m 18n, 2665 MX Bleiswijk. </text:p>
            <text:p text:style-name="common-al">Het wijzigen van de tijdelijke woonunits "The Greenhouse Campus" (wijziging vergunning 623234) (ontvangen 14-08-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24308</meta:user-defined>
    <dc:language>nl</dc:language>
    <meta:user-defined meta:name="OVERHEIDop.locatietype/OVERHEIDop.gebiedsmarkering">Weg</meta:user-defined>
    <meta:user-defined meta:name="DC.title">Aanvraag vergunning voor het wijzigen van de tijdelijke woonunits "The Greenhouse Campus" aan Violierenweg te Bleiswijk</meta:user-defined>
    <meta:user-defined meta:name="DCTERMS.W3CDTF/DCTERMS.available">2026-08-26</meta:user-defined>
    <meta:user-defined meta:name="DCTERMS.W3CDTF/OVERHEIDop.jaargang">2026</meta:user-defined>
    <meta:user-defined meta:name="OVERHEIDop.publicationIssue">399930</meta:user-defined>
    <meta:user-defined meta:name="OVERHEIDop.GmbID/DC.identifier">gmb-2026-399930</meta:user-defined>
    <meta:user-defined meta:name="OVERHEIDop.versieInformatie"/>
  </office:meta>
</office:document-meta>
</file>