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grondgebonden woning en wijzigen van de inrit Herenweg 32, 2751DA Moer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Omgevingsdienst Midden-Holland (ODMH) namens gemeente Zuidplas besloten om de beslistermijn van de aanvraag met kenmerk 2026-00014921 voor het bouwen van een grondgebonden woning en wijzigen van de inrit op de locatie Herenweg 32, 2751DA Moerkapelle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999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4921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istermijn verlengen aanvraag het bouwen van een grondgebonden woning en wijzigen van de inrit Herenweg 32, 2751DA Moerkapell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24</meta:user-defined>
    <meta:user-defined meta:name="OVERHEIDop.GmbID/DC.identifier">gmb-2026-399924</meta:user-defined>
    <meta:user-defined meta:name="OVERHEIDop.versieInformatie"/>
  </office:meta>
</office:document-meta>
</file>