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Pieter Schotsmanstraat 10-Nst, 1931AR Egmond aan Zee, het aanbrengen van een nieuw dak, datum ontvangst 26 juni 2026 (Z2026-000057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99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747</meta:user-defined>
    <meta:user-defined meta:name="DCTERMS.abstract">Pieter Schotsmanstraat 10-Nst, 1931AR Egmond aan Zee, het aanbrengen van een nieuw dak, datum ontvangst 26 juni 2026 (Z2026-00005747)</meta:user-defined>
    <dc:language>nl</dc:language>
    <meta:user-defined meta:name="OVERHEIDop.locatietype/OVERHEIDop.gebiedsmarkering">Vlak</meta:user-defined>
    <meta:user-defined meta:name="DC.title">Gemeente Bergen, ontvangen aanvraag omgevingsvergunning, Pieter Schotsmanstraat 10-Nst, 1931AR Egmond aan Zee, het aanbrengen van een nieuw dak, datum ontvangst 26 juni 2026 (Z2026-00005747)</meta:user-defined>
    <meta:user-defined meta:name="DCTERMS.W3CDTF/DCTERMS.available">2026-08-25</meta:user-defined>
    <meta:user-defined meta:name="DCTERMS.W3CDTF/OVERHEIDop.jaargang">2026</meta:user-defined>
    <meta:user-defined meta:name="OVERHEIDop.publicationIssue">399914</meta:user-defined>
    <meta:user-defined meta:name="OVERHEIDop.GmbID/DC.identifier">gmb-2026-399914</meta:user-defined>
    <meta:user-defined meta:name="OVERHEIDop.versieInformatie"/>
  </office:meta>
</office:document-meta>
</file>