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Kennemerplein 19 2011MH Haarlem, 0392-2026-0079815, het plaatsen van dakramen in het voor en achterdakvlak, het vervangen van het glas in de ramen en het plaatsen van deuren in de zijgevel, verzonden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991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1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79815</meta:user-defined>
    <meta:user-defined meta:name="DCTERMS.abstract">het plaatsen van dakramen in het voor en achterdakvlak, het vervangen van het glas in de ramen en het plaatsen van deuren in de zij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Kennemerplein 19 2011MH Haarlem, 0392-2026-0079815, het plaatsen van dakramen in het voor en achterdakvlak, het vervangen van het glas in de ramen en het plaatsen van deuren in de zijgevel, verzonden 21-08-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11</meta:user-defined>
    <meta:user-defined meta:name="OVERHEIDop.GmbID/DC.identifier">gmb-2026-399911</meta:user-defined>
    <meta:user-defined meta:name="OVERHEIDop.versieInformatie"/>
  </office:meta>
</office:document-meta>
</file>