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nabij Hamerstraat 2 1021J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65 bomen vanwege herontwikkeling Hamerkwartier</text:p>
            <text:p text:style-name="common-al">Zaakadres: nabij Hamerstraat 2 1021JV Amsterdam</text:p>
            <text:p text:style-name="common-al">Datum ontvangst: 27-07-2026</text:p>
            <text:p text:style-name="common-al">Zaaknummer: Z2026-033380</text:p>
            <text:p text:style-name="common-al">DSO-nummer: 20260727013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9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3380</meta:user-defined>
    <meta:user-defined meta:name="DCTERMS.abstract">kappen van 65 bomen vanwege herontwikkeling Hamerkwarti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nabij Hamerstraat 2 1021JV Amsterdam</meta:user-defined>
    <meta:user-defined meta:name="DCTERMS.W3CDTF/DCTERMS.available">2026-08-25</meta:user-defined>
    <meta:user-defined meta:name="DCTERMS.W3CDTF/OVERHEIDop.jaargang">2026</meta:user-defined>
    <meta:user-defined meta:name="OVERHEIDop.externeBijlage">B003 Bijlage C A3 Landscape|exb-2026-29938</meta:user-defined>
    <meta:user-defined meta:name="OVERHEIDop.externeBijlage">B001 Samenvatting 000 (2026072701316)|exb-2026-29939</meta:user-defined>
    <meta:user-defined meta:name="OVERHEIDop.publicationIssue">399904</meta:user-defined>
    <meta:user-defined meta:name="OVERHEIDop.GmbID/DC.identifier">gmb-2026-399904</meta:user-defined>
    <meta:user-defined meta:name="OVERHEIDop.versieInformatie"/>
  </office:meta>
</office:document-meta>
</file>