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, verlenging beslistermijn aanvraag omgevingsvergunning, Pieter Schotsmanstraat 10-Nst, 1931AR Egmond aan Zee, het aanbrengen van een nieuw dak, verzenddatum 21 augustus 2026 (Z2026-0000574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NH)</text:p>
            </table:table-cell>
            <table:table-cell office:value-type="string" table:style-name="header.C">
              <text:p text:style-name="headerright"><text:span text:style-name="nr">Nr. 39989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9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9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gen (NH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NH)</meta:user-defined>
    <meta:user-defined meta:name="OVERHEID.Gemeente/OVERHEID.authority">Bergen (NH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747</meta:user-defined>
    <meta:user-defined meta:name="DCTERMS.abstract">Pieter Schotsmanstraat 10-Nst, 1931AR Egmond aan Zee, het aanbrengen van een nieuw dak, verzenddatum 21 augustus 2026 (Z2026-00005747)</meta:user-defined>
    <dc:language>nl</dc:language>
    <meta:user-defined meta:name="OVERHEIDop.locatietype/OVERHEIDop.gebiedsmarkering">Vlak</meta:user-defined>
    <meta:user-defined meta:name="DC.title">Gemeente Bergen, verlenging beslistermijn aanvraag omgevingsvergunning, Pieter Schotsmanstraat 10-Nst, 1931AR Egmond aan Zee, het aanbrengen van een nieuw dak, verzenddatum 21 augustus 2026 (Z2026-00005747)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98</meta:user-defined>
    <meta:user-defined meta:name="OVERHEIDop.GmbID/DC.identifier">gmb-2026-399898</meta:user-defined>
    <meta:user-defined meta:name="OVERHEIDop.versieInformatie"/>
  </office:meta>
</office:document-meta>
</file>