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 Geweigerde omgevingsvergunning Boomstede 233 en 234, 3608AL Maarssen - een bestaande, gedeelde carport voorzien van een wand met garagede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is geweigerd voor een bestaande, gedeelde carport voorzien van een wand met garagedeur op de locatie Boomstede 233 en 234, 3608AL Maarssen.</text:p>
            <text:p text:style-name="common-al">Datum besluit: 21 augustus 2026</text:p>
            <text:p text:style-name="common-al">Zaaknummer: Z2026-00000628</text:p>
            <text:p text:style-name="common-al">U kunt bezwaar maken tot en met 2 oktober 2026</text:p>
            <text:p text:style-name="common-al">
            <text:span text:style-name="nadrukvet">Inzien</text:span>
          </text:p>
            <text:p text:style-name="common-al">U kunt de documenten met zaaknummer Z2026-00000628 tot 2 oktober 2026 inzien. Dit kan via de knop 'Bekijk documenten' aan de linkerkant van deze pagina, onder het kopje 'Extra informatie'. U kunt ook de link jeleefomgeving.nl/inzien/823214527/3a2620d6-5253-45ae-a65e-8f456f709efc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 okto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9989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9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9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28</meta:user-defined>
    <meta:user-defined meta:name="DCTERMS.abstract">Betreft: Beschikking op aanvraag geweigerd op locatie Boomstede 233 en 234, 3608AL Maarssen</meta:user-defined>
    <dc:language>nl</dc:language>
    <meta:user-defined meta:name="OVERHEIDop.locatietype/OVERHEIDop.gebiedsmarkering">Vlak</meta:user-defined>
    <meta:user-defined meta:name="DC.title">Gemeente Stichtse Vecht -  Geweigerde omgevingsvergunning Boomstede 233 en 234, 3608AL Maarssen - een bestaande, gedeelde carport voorzien van een wand met garagedeur</meta:user-defined>
    <meta:user-defined meta:name="OVERHEIDop.datumEindeReactietermijn">2026-10-02</meta:user-defined>
    <meta:user-defined meta:name="OVERHEIDop.terinzageleggingBG">https://jeleefomgeving.nl/inzien/823214527/3a2620d6-5253-45ae-a65e-8f456f709efc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97</meta:user-defined>
    <meta:user-defined meta:name="OVERHEIDop.GmbID/DC.identifier">gmb-2026-399897</meta:user-defined>
    <meta:user-defined meta:name="OVERHEIDop.versieInformatie"/>
  </office:meta>
</office:document-meta>
</file>